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17" style:parent-style-name="Основнойшрифтабзаца" style:family="text">
      <style:text-properties fo:font-weight="bold" style:font-weight-asian="bold" fo:color="#26282F"/>
    </style:style>
    <style:style style:name="P18" style:parent-style-name="Комментарий" style:family="paragraph">
      <style:text-properties fo:font-size="8pt" style:font-size-asian="8pt"/>
    </style:style>
    <style:style style:name="P19" style:parent-style-name="Информацияоверсии" style:family="paragraph">
      <style:text-properties fo:font-size="8pt" style:font-size-asian="8pt"/>
    </style:style>
    <style:style style:name="P20" style:parent-style-name="Комментарий" style:family="paragraph">
      <style:text-properties fo:font-size="8pt" style:font-size-asian="8pt"/>
    </style:style>
    <style:style style:name="T21" style:parent-style-name="Основнойшрифтабзаца" style:family="text">
      <style:text-properties fo:font-weight="bold" style:font-weight-asian="bold" fo:color="#26282F"/>
    </style:style>
    <style:style style:name="P22" style:parent-style-name="Информацияоверсии" style:family="paragraph">
      <style:text-properties fo:font-size="8pt" style:font-size-asian="8pt"/>
    </style:style>
    <style:style style:name="P23" style:parent-style-name="Комментарий" style:family="paragraph">
      <style:text-properties fo:font-size="8pt" style:font-size-asian="8pt"/>
    </style:style>
    <style:style style:name="P24" style:parent-style-name="Информацияоверсии" style:family="paragraph">
      <style:text-properties fo:font-size="8pt" style:font-size-asian="8pt"/>
    </style:style>
    <style:style style:name="T25" style:parent-style-name="Основнойшрифтабзаца" style:family="text">
      <style:text-properties fo:font-weight="bold" style:font-weight-asian="bold" fo:color="#26282F"/>
    </style:style>
    <style:style style:name="P26" style:parent-style-name="Информацияоверсии" style:family="paragraph">
      <style:text-properties fo:font-size="8pt" style:font-size-asian="8pt"/>
    </style:style>
    <style:style style:name="P27" style:parent-style-name="Информацияоверсии" style:family="paragraph">
      <style:text-properties fo:font-size="8pt" style:font-size-asian="8pt"/>
    </style:style>
    <style:style style:name="P28" style:parent-style-name="Комментарий" style:family="paragraph">
      <style:text-properties fo:font-size="8pt" style:font-size-asian="8pt"/>
    </style:style>
    <style:style style:name="P29" style:parent-style-name="Информацияоверсии" style:family="paragraph">
      <style:text-properties fo:font-size="8pt" style:font-size-asian="8pt"/>
    </style:style>
    <style:style style:name="P30" style:parent-style-name="Информацияоверсии" style:family="paragraph">
      <style:text-properties fo:font-size="8pt" style:font-size-asian="8pt"/>
    </style:style>
    <style:style style:name="P31" style:parent-style-name="Информацияоверсии" style:family="paragraph">
      <style:text-properties fo:font-size="8pt" style:font-size-asian="8pt"/>
    </style:style>
    <style:style style:name="P32" style:parent-style-name="Информацияоверсии" style:family="paragraph">
      <style:text-properties fo:font-size="8pt" style:font-size-asian="8pt"/>
    </style:style>
    <style:style style:name="P33" style:parent-style-name="Информацияоверсии" style:family="paragraph">
      <style:text-properties fo:font-size="8pt" style:font-size-asian="8pt"/>
    </style:style>
    <style:style style:name="P34" style:parent-style-name="Информацияоверсии" style:family="paragraph">
      <style:text-properties fo:font-size="8pt" style:font-size-asian="8pt"/>
    </style:style>
    <style:style style:name="P35" style:parent-style-name="Комментарий" style:family="paragraph">
      <style:text-properties fo:font-size="8pt" style:font-size-asian="8pt"/>
    </style:style>
    <style:style style:name="P36" style:parent-style-name="Информацияоверсии" style:family="paragraph">
      <style:text-properties fo:font-size="8pt" style:font-size-asian="8pt"/>
    </style:style>
    <style:style style:name="P37" style:parent-style-name="Комментарий" style:family="paragraph">
      <style:text-properties fo:font-size="8pt" style:font-size-asian="8pt"/>
    </style:style>
    <style:style style:name="T38" style:parent-style-name="Основнойшрифтабзаца" style:family="text">
      <style:text-properties fo:font-weight="bold" style:font-weight-asian="bold" fo:color="#26282F"/>
    </style:style>
    <style:style style:name="T39" style:parent-style-name="Основнойшрифтабзаца" style:family="text">
      <style:text-properties fo:font-weight="bold" style:font-weight-asian="bold" fo:color="#26282F"/>
    </style:style>
    <style:style style:name="P40" style:parent-style-name="Информацияоверсии" style:family="paragraph">
      <style:text-properties fo:font-size="8pt" style:font-size-asian="8pt"/>
    </style:style>
    <style:style style:name="P41" style:parent-style-name="Информацияоверсии" style:family="paragraph">
      <style:text-properties fo:font-size="8pt" style:font-size-asian="8pt"/>
    </style:style>
    <style:style style:name="P42" style:parent-style-name="Комментарий" style:family="paragraph">
      <style:text-properties fo:font-size="8pt" style:font-size-asian="8pt"/>
    </style:style>
    <style:style style:name="T43" style:parent-style-name="Основнойшрифтабзаца" style:family="text">
      <style:text-properties fo:font-weight="bold" style:font-weight-asian="bold" fo:color="#26282F"/>
    </style:style>
    <style:style style:name="P44" style:parent-style-name="Информацияоверсии" style:family="paragraph">
      <style:text-properties fo:font-size="8pt" style:font-size-asian="8pt"/>
    </style:style>
    <style:style style:name="T45" style:parent-style-name="Основнойшрифтабзаца" style:family="text">
      <style:text-properties fo:font-weight="bold" style:font-weight-asian="bold" fo:color="#26282F"/>
    </style:style>
    <style:style style:name="P46" style:parent-style-name="Комментарий" style:family="paragraph">
      <style:text-properties fo:font-size="8pt" style:font-size-asian="8pt"/>
    </style:style>
    <style:style style:name="P47" style:parent-style-name="Информацияоверсии" style:family="paragraph">
      <style:text-properties fo:font-size="8pt" style:font-size-asian="8pt"/>
    </style:style>
    <style:style style:name="T48" style:parent-style-name="Основнойшрифтабзаца" style:family="text">
      <style:text-properties fo:font-weight="bold" style:font-weight-asian="bold" fo:color="#26282F"/>
    </style:style>
    <style:style style:name="P49" style:parent-style-name="Комментарий" style:family="paragraph">
      <style:text-properties fo:font-size="8pt" style:font-size-asian="8pt"/>
    </style:style>
    <style:style style:name="P50" style:parent-style-name="Информацияоверсии" style:family="paragraph">
      <style:text-properties fo:font-size="8pt" style:font-size-asian="8pt"/>
    </style:style>
    <style:style style:name="T51" style:parent-style-name="Основнойшрифтабзаца" style:family="text">
      <style:text-properties fo:font-weight="bold" style:font-weight-asian="bold" fo:color="#26282F"/>
    </style:style>
    <style:style style:name="P52" style:parent-style-name="Информацияоверсии" style:family="paragraph">
      <style:text-properties fo:font-size="8pt" style:font-size-asian="8pt"/>
    </style:style>
    <style:style style:name="P53" style:parent-style-name="Информацияоверсии" style:family="paragraph">
      <style:text-properties fo:font-size="8pt" style:font-size-asian="8pt"/>
    </style:style>
    <style:style style:name="T54" style:parent-style-name="Основнойшрифтабзаца" style:family="text">
      <style:text-properties fo:font-weight="bold" style:font-weight-asian="bold" fo:color="#26282F"/>
    </style:style>
    <style:style style:name="P55" style:parent-style-name="Информацияоверсии" style:family="paragraph">
      <style:text-properties fo:font-size="8pt" style:font-size-asian="8pt"/>
    </style:style>
    <style:style style:name="P56" style:parent-style-name="Информацияоверсии" style:family="paragraph">
      <style:text-properties fo:font-size="8pt" style:font-size-asian="8pt"/>
    </style:style>
    <style:style style:name="P57" style:parent-style-name="Комментарий" style:family="paragraph">
      <style:text-properties fo:font-size="8pt" style:font-size-asian="8pt"/>
    </style:style>
    <style:style style:name="P58" style:parent-style-name="Информацияоверсии" style:family="paragraph">
      <style:text-properties fo:font-size="8pt" style:font-size-asian="8pt"/>
    </style:style>
    <style:style style:name="T59" style:parent-style-name="Основнойшрифтабзаца" style:family="text">
      <style:text-properties fo:font-weight="bold" style:font-weight-asian="bold" fo:color="#26282F"/>
    </style:style>
    <style:style style:name="P60" style:parent-style-name="Информацияоверсии" style:family="paragraph">
      <style:text-properties fo:font-size="8pt" style:font-size-asian="8pt"/>
    </style:style>
    <style:style style:name="P61" style:parent-style-name="Комментарий" style:family="paragraph">
      <style:text-properties fo:font-size="8pt" style:font-size-asian="8pt"/>
    </style:style>
    <style:style style:name="P62" style:parent-style-name="Информацияоверсии" style:family="paragraph">
      <style:text-properties fo:font-size="8pt" style:font-size-asian="8pt"/>
    </style:style>
    <style:style style:name="P63" style:parent-style-name="Комментарий" style:family="paragraph">
      <style:text-properties fo:font-size="8pt" style:font-size-asian="8pt"/>
    </style:style>
    <style:style style:name="T64" style:parent-style-name="Основнойшрифтабзаца" style:family="text">
      <style:text-properties fo:font-weight="bold" style:font-weight-asian="bold" fo:color="#26282F"/>
    </style:style>
    <style:style style:name="P65" style:parent-style-name="Информацияоверсии" style:family="paragraph">
      <style:text-properties fo:font-size="8pt" style:font-size-asian="8pt"/>
    </style:style>
    <style:style style:name="P66" style:parent-style-name="Информацияоверсии" style:family="paragraph">
      <style:text-properties fo:font-size="8pt" style:font-size-asian="8pt"/>
    </style:style>
    <style:style style:name="P67" style:parent-style-name="Информацияоверсии" style:family="paragraph">
      <style:text-properties fo:font-size="8pt" style:font-size-asian="8pt"/>
    </style:style>
    <style:style style:name="P68" style:parent-style-name="Информацияоверсии" style:family="paragraph">
      <style:text-properties fo:font-size="8pt" style:font-size-asian="8pt"/>
    </style:style>
    <style:style style:name="P69" style:parent-style-name="Информацияоверсии" style:family="paragraph">
      <style:text-properties fo:font-size="8pt" style:font-size-asian="8pt"/>
    </style:style>
    <style:style style:name="P70" style:parent-style-name="Информацияоверсии" style:family="paragraph">
      <style:text-properties fo:font-size="8pt" style:font-size-asian="8pt"/>
    </style:style>
    <style:style style:name="P71" style:parent-style-name="Информацияоверсии" style:family="paragraph">
      <style:text-properties fo:font-size="8pt" style:font-size-asian="8pt"/>
    </style:style>
    <style:style style:name="P72" style:parent-style-name="Комментарий" style:family="paragraph">
      <style:text-properties fo:font-size="8pt" style:font-size-asian="8pt"/>
    </style:style>
    <style:style style:name="P73" style:parent-style-name="Информацияоверсии" style:family="paragraph">
      <style:text-properties fo:font-size="8pt" style:font-size-asian="8pt"/>
    </style:style>
    <style:style style:name="T74" style:parent-style-name="Основнойшрифтабзаца" style:family="text">
      <style:text-properties fo:font-weight="bold" style:font-weight-asian="bold" fo:color="#26282F"/>
    </style:style>
    <style:style style:name="P75" style:parent-style-name="Комментарий" style:family="paragraph">
      <style:text-properties fo:font-size="8pt" style:font-size-asian="8pt"/>
    </style:style>
    <style:style style:name="T76" style:parent-style-name="Основнойшрифтабзаца" style:family="text">
      <style:text-properties fo:font-weight="bold" style:font-weight-asian="bold" fo:color="#26282F"/>
    </style:style>
    <style:style style:name="P77" style:parent-style-name="Информацияоверсии" style:family="paragraph">
      <style:text-properties fo:font-size="8pt" style:font-size-asian="8pt"/>
    </style:style>
    <style:style style:name="P78" style:parent-style-name="Информацияоверсии" style:family="paragraph">
      <style:text-properties fo:font-size="8pt" style:font-size-asian="8pt"/>
    </style:style>
    <style:style style:name="P79" style:parent-style-name="Информацияоверсии" style:family="paragraph">
      <style:text-properties fo:font-size="8pt" style:font-size-asian="8pt"/>
    </style:style>
    <style:style style:name="P80" style:parent-style-name="Информацияоверсии" style:family="paragraph">
      <style:text-properties fo:font-size="8pt" style:font-size-asian="8pt"/>
    </style:style>
    <style:style style:name="P81" style:parent-style-name="Информацияоверсии" style:family="paragraph">
      <style:text-properties fo:font-size="8pt" style:font-size-asian="8pt"/>
    </style:style>
    <style:style style:name="P82" style:parent-style-name="Информацияоверсии" style:family="paragraph">
      <style:text-properties fo:font-size="8pt" style:font-size-asian="8pt"/>
    </style:style>
    <style:style style:name="P83" style:parent-style-name="Информацияоверсии" style:family="paragraph">
      <style:text-properties fo:font-size="8pt" style:font-size-asian="8pt"/>
    </style:style>
    <style:style style:name="P84" style:parent-style-name="Информацияоверсии" style:family="paragraph">
      <style:text-properties fo:font-size="8pt" style:font-size-asian="8pt"/>
    </style:style>
    <style:style style:name="P85" style:parent-style-name="Комментарий" style:family="paragraph">
      <style:text-properties fo:font-size="8pt" style:font-size-asian="8pt"/>
    </style:style>
    <style:style style:name="T86" style:parent-style-name="Основнойшрифтабзаца" style:family="text">
      <style:text-properties fo:font-weight="bold" style:font-weight-asian="bold" fo:color="#26282F"/>
    </style:style>
    <style:style style:name="P87" style:parent-style-name="Комментарий" style:family="paragraph">
      <style:text-properties fo:font-size="8pt" style:font-size-asian="8pt"/>
    </style:style>
    <style:style style:name="P88" style:parent-style-name="Информацияоверсии" style:family="paragraph">
      <style:text-properties fo:font-size="8pt" style:font-size-asian="8pt"/>
    </style:style>
    <style:style style:name="P89" style:parent-style-name="Информацияоверсии" style:family="paragraph">
      <style:text-properties fo:font-size="8pt" style:font-size-asian="8pt"/>
    </style:style>
    <style:style style:name="P90" style:parent-style-name="Информацияоверсии" style:family="paragraph">
      <style:text-properties fo:font-size="8pt" style:font-size-asian="8pt"/>
    </style:style>
    <style:style style:name="P91" style:parent-style-name="Информацияоверсии" style:family="paragraph">
      <style:text-properties fo:font-size="8pt" style:font-size-asian="8pt"/>
    </style:style>
    <style:style style:name="P92" style:parent-style-name="Информацияоверсии" style:family="paragraph">
      <style:text-properties fo:font-size="8pt" style:font-size-asian="8pt"/>
    </style:style>
    <style:style style:name="P93" style:parent-style-name="Комментарий" style:family="paragraph">
      <style:text-properties fo:font-size="8pt" style:font-size-asian="8pt"/>
    </style:style>
    <style:style style:name="P94" style:parent-style-name="Информацияоверсии" style:family="paragraph">
      <style:text-properties fo:font-size="8pt" style:font-size-asian="8pt"/>
    </style:style>
    <style:style style:name="T95" style:parent-style-name="Основнойшрифтабзаца" style:family="text">
      <style:text-properties fo:font-weight="bold" style:font-weight-asian="bold" fo:color="#26282F"/>
    </style:style>
    <style:style style:name="P96" style:parent-style-name="Комментарий" style:family="paragraph">
      <style:text-properties fo:font-size="8pt" style:font-size-asian="8pt"/>
    </style:style>
    <style:style style:name="P97" style:parent-style-name="Информацияоверсии" style:family="paragraph">
      <style:text-properties fo:font-size="8pt" style:font-size-asian="8pt"/>
    </style:style>
    <style:style style:name="P98" style:parent-style-name="Комментарий" style:family="paragraph">
      <style:text-properties fo:font-size="8pt" style:font-size-asian="8pt"/>
    </style:style>
    <style:style style:name="P99" style:parent-style-name="Комментарий" style:family="paragraph">
      <style:text-properties fo:font-size="8pt" style:font-size-asian="8pt"/>
    </style:style>
    <style:style style:name="P100" style:parent-style-name="Информацияоверсии" style:family="paragraph">
      <style:text-properties fo:font-size="8pt" style:font-size-asian="8pt"/>
    </style:style>
    <style:style style:name="T101" style:parent-style-name="Основнойшрифтабзаца" style:family="text">
      <style:text-properties fo:font-weight="bold" style:font-weight-asian="bold" fo:color="#26282F"/>
    </style:style>
    <style:style style:name="P102" style:parent-style-name="Информацияоверсии" style:family="paragraph">
      <style:text-properties fo:font-size="8pt" style:font-size-asian="8pt"/>
    </style:style>
    <style:style style:name="P103" style:parent-style-name="Информацияоверсии" style:family="paragraph">
      <style:text-properties fo:font-size="8pt" style:font-size-asian="8pt"/>
    </style:style>
    <style:style style:name="P104" style:parent-style-name="Комментарий" style:family="paragraph">
      <style:text-properties fo:font-size="8pt" style:font-size-asian="8pt"/>
    </style:style>
    <style:style style:name="T105" style:parent-style-name="Основнойшрифтабзаца" style:family="text">
      <style:text-properties fo:font-weight="bold" style:font-weight-asian="bold" fo:color="#26282F"/>
    </style:style>
    <style:style style:name="T106" style:parent-style-name="Основнойшрифтабзаца" style:family="text">
      <style:text-properties fo:font-weight="bold" style:font-weight-asian="bold" fo:color="#26282F"/>
    </style:style>
    <style:style style:name="P107" style:parent-style-name="Информацияоверсии" style:family="paragraph">
      <style:text-properties fo:font-size="8pt" style:font-size-asian="8pt"/>
    </style:style>
    <style:style style:name="P108" style:parent-style-name="Информацияоверсии" style:family="paragraph">
      <style:text-properties fo:font-size="8pt" style:font-size-asian="8pt"/>
    </style:style>
    <style:style style:name="P109" style:parent-style-name="Информацияоверсии" style:family="paragraph">
      <style:text-properties fo:font-size="8pt" style:font-size-asian="8pt"/>
    </style:style>
    <style:style style:name="P110" style:parent-style-name="Информацияоверсии" style:family="paragraph">
      <style:text-properties fo:font-size="8pt" style:font-size-asian="8pt"/>
    </style:style>
    <style:style style:name="P111" style:parent-style-name="Информацияоверсии" style:family="paragraph">
      <style:text-properties fo:font-size="8pt" style:font-size-asian="8pt"/>
    </style:style>
    <style:style style:name="P112" style:parent-style-name="Комментарий" style:family="paragraph">
      <style:text-properties fo:font-size="8pt" style:font-size-asian="8pt"/>
    </style:style>
    <style:style style:name="P113" style:parent-style-name="Информацияоверсии" style:family="paragraph">
      <style:text-properties fo:font-size="8pt" style:font-size-asian="8pt"/>
    </style:style>
    <style:style style:name="T114" style:parent-style-name="Основнойшрифтабзаца" style:family="text">
      <style:text-properties fo:font-weight="bold" style:font-weight-asian="bold" fo:color="#26282F"/>
    </style:style>
    <style:style style:name="P115" style:parent-style-name="Информацияоверсии" style:family="paragraph">
      <style:text-properties fo:font-size="8pt" style:font-size-asian="8pt"/>
    </style:style>
    <style:style style:name="P116" style:parent-style-name="Информацияоверсии" style:family="paragraph">
      <style:text-properties fo:font-size="8pt" style:font-size-asian="8pt"/>
    </style:style>
    <style:style style:name="P117" style:parent-style-name="Комментарий" style:family="paragraph">
      <style:text-properties fo:font-size="8pt" style:font-size-asian="8pt"/>
    </style:style>
    <style:style style:name="P118" style:parent-style-name="Информацияоверсии" style:family="paragraph">
      <style:text-properties fo:font-size="8pt" style:font-size-asian="8pt"/>
    </style:style>
    <style:style style:name="T119" style:parent-style-name="Основнойшрифтабзаца" style:family="text">
      <style:text-properties fo:font-weight="bold" style:font-weight-asian="bold" fo:color="#26282F"/>
    </style:style>
    <style:style style:name="P120" style:parent-style-name="Информацияоверсии" style:family="paragraph">
      <style:text-properties fo:font-size="8pt" style:font-size-asian="8pt"/>
    </style:style>
    <style:style style:name="P121" style:parent-style-name="Информацияоверсии" style:family="paragraph">
      <style:text-properties fo:font-size="8pt" style:font-size-asian="8pt"/>
    </style:style>
    <style:style style:name="P122" style:parent-style-name="Информацияоверсии" style:family="paragraph">
      <style:text-properties fo:font-size="8pt" style:font-size-asian="8pt"/>
    </style:style>
    <style:style style:name="P123" style:parent-style-name="Информацияоверсии" style:family="paragraph">
      <style:text-properties fo:font-size="8pt" style:font-size-asian="8pt"/>
    </style:style>
    <style:style style:name="P124" style:parent-style-name="Информацияоверсии" style:family="paragraph">
      <style:text-properties fo:font-size="8pt" style:font-size-asian="8pt"/>
    </style:style>
    <style:style style:name="P125" style:parent-style-name="Информацияоверсии" style:family="paragraph">
      <style:text-properties fo:font-size="8pt" style:font-size-asian="8pt"/>
    </style:style>
    <style:style style:name="P126" style:parent-style-name="Информацияоверсии" style:family="paragraph">
      <style:text-properties fo:font-size="8pt" style:font-size-asian="8pt"/>
    </style:style>
    <style:style style:name="P127" style:parent-style-name="Информацияоверсии" style:family="paragraph">
      <style:text-properties fo:font-size="8pt" style:font-size-asian="8pt"/>
    </style:style>
    <style:style style:name="P128" style:parent-style-name="Информацияоверсии" style:family="paragraph">
      <style:text-properties fo:font-size="8pt" style:font-size-asian="8pt"/>
    </style:style>
    <style:style style:name="P129" style:parent-style-name="Информацияоверсии" style:family="paragraph">
      <style:text-properties fo:font-size="8pt" style:font-size-asian="8pt"/>
    </style:style>
    <style:style style:name="P130" style:parent-style-name="Информацияоверсии" style:family="paragraph">
      <style:text-properties fo:font-size="8pt" style:font-size-asian="8pt"/>
    </style:style>
    <style:style style:name="P131" style:parent-style-name="Информацияоверсии" style:family="paragraph">
      <style:text-properties fo:font-size="8pt" style:font-size-asian="8pt"/>
    </style:style>
    <style:style style:name="P132" style:parent-style-name="Информацияоверсии" style:family="paragraph">
      <style:text-properties fo:font-size="8pt" style:font-size-asian="8pt"/>
    </style:style>
    <style:style style:name="P133" style:parent-style-name="Информацияоверсии" style:family="paragraph">
      <style:text-properties fo:font-size="8pt" style:font-size-asian="8pt"/>
    </style:style>
    <style:style style:name="P134" style:parent-style-name="Комментарий" style:family="paragraph">
      <style:text-properties fo:font-size="8pt" style:font-size-asian="8pt"/>
    </style:style>
    <style:style style:name="P135" style:parent-style-name="Информацияоверсии" style:family="paragraph">
      <style:text-properties fo:font-size="8pt" style:font-size-asian="8pt"/>
    </style:style>
    <style:style style:name="P136" style:parent-style-name="Информацияоверсии" style:family="paragraph">
      <style:text-properties fo:font-size="8pt" style:font-size-asian="8pt"/>
    </style:style>
    <style:style style:name="P137" style:parent-style-name="Информацияоверсии" style:family="paragraph">
      <style:text-properties fo:font-size="8pt" style:font-size-asian="8pt"/>
    </style:style>
    <style:style style:name="P138" style:parent-style-name="Информацияоверсии" style:family="paragraph">
      <style:text-properties fo:font-size="8pt" style:font-size-asian="8pt"/>
    </style:style>
    <style:style style:name="P139" style:parent-style-name="Информацияоверсии" style:family="paragraph">
      <style:text-properties fo:font-size="8pt" style:font-size-asian="8pt"/>
    </style:style>
    <style:style style:name="P140" style:parent-style-name="Информацияоверсии" style:family="paragraph">
      <style:text-properties fo:font-size="8pt" style:font-size-asian="8pt"/>
    </style:style>
    <style:style style:name="P141" style:parent-style-name="Информацияоверсии" style:family="paragraph">
      <style:text-properties fo:font-size="8pt" style:font-size-asian="8pt"/>
    </style:style>
    <style:style style:name="P142" style:parent-style-name="Комментарий" style:family="paragraph">
      <style:text-properties fo:font-size="8pt" style:font-size-asian="8pt"/>
    </style:style>
    <style:style style:name="P143" style:parent-style-name="Информацияоверсии" style:family="paragraph">
      <style:text-properties fo:font-size="8pt" style:font-size-asian="8pt"/>
    </style:style>
    <style:style style:name="T144" style:parent-style-name="Основнойшрифтабзаца" style:family="text">
      <style:text-properties fo:font-weight="bold" style:font-weight-asian="bold" fo:color="#26282F"/>
    </style:style>
    <style:style style:name="P145" style:parent-style-name="Информацияоверсии" style:family="paragraph">
      <style:text-properties fo:font-size="8pt" style:font-size-asian="8pt"/>
    </style:style>
    <style:style style:name="P146" style:parent-style-name="Комментарий" style:family="paragraph">
      <style:text-properties fo:font-size="8pt" style:font-size-asian="8pt"/>
    </style:style>
    <style:style style:name="T147" style:parent-style-name="Основнойшрифтабзаца" style:family="text">
      <style:text-properties fo:font-weight="bold" style:font-weight-asian="bold" fo:color="#26282F"/>
    </style:style>
    <style:style style:name="P148" style:parent-style-name="Информацияоверсии" style:family="paragraph">
      <style:text-properties fo:font-size="8pt" style:font-size-asian="8pt"/>
    </style:style>
    <style:style style:name="P149" style:parent-style-name="Информацияоверсии" style:family="paragraph">
      <style:text-properties fo:font-size="8pt" style:font-size-asian="8pt"/>
    </style:style>
    <style:style style:name="T150" style:parent-style-name="Основнойшрифтабзаца" style:family="text">
      <style:text-properties fo:font-weight="bold" style:font-weight-asian="bold" fo:color="#26282F"/>
    </style:style>
    <style:style style:name="T151" style:parent-style-name="Основнойшрифтабзаца" style:family="text">
      <style:text-properties fo:font-weight="bold" style:font-weight-asian="bold" fo:color="#26282F"/>
    </style:style>
    <style:style style:name="T152" style:parent-style-name="Основнойшрифтабзаца" style:family="text">
      <style:text-properties fo:font-weight="bold" style:font-weight-asian="bold" fo:color="#26282F"/>
    </style:style>
    <style:style style:name="P153" style:parent-style-name="Информацияоверсии" style:family="paragraph">
      <style:text-properties fo:font-size="8pt" style:font-size-asian="8pt"/>
    </style:style>
    <style:style style:name="T154" style:parent-style-name="Основнойшрифтабзаца" style:family="text">
      <style:text-properties fo:font-weight="bold" style:font-weight-asian="bold" fo:color="#26282F"/>
    </style:style>
    <style:style style:name="T155" style:parent-style-name="Основнойшрифтабзаца" style:family="text">
      <style:text-properties fo:font-weight="bold" style:font-weight-asian="bold" fo:color="#26282F"/>
    </style:style>
    <style:style style:name="P156" style:parent-style-name="Комментарий" style:family="paragraph">
      <style:text-properties fo:font-size="8pt" style:font-size-asian="8pt"/>
    </style:style>
    <style:style style:name="P157" style:parent-style-name="Информацияоверсии" style:family="paragraph">
      <style:text-properties fo:font-size="8pt" style:font-size-asian="8pt"/>
    </style:style>
    <style:style style:name="T158" style:parent-style-name="Основнойшрифтабзаца" style:family="text">
      <style:text-properties fo:font-weight="bold" style:font-weight-asian="bold" fo:color="#26282F"/>
    </style:style>
    <style:style style:name="P159" style:parent-style-name="Информацияоверсии" style:family="paragraph">
      <style:text-properties fo:font-size="8pt" style:font-size-asian="8pt"/>
    </style:style>
    <style:style style:name="P160" style:parent-style-name="Комментарий" style:family="paragraph">
      <style:text-properties fo:font-size="8pt" style:font-size-asian="8pt"/>
    </style:style>
    <style:style style:name="P161" style:parent-style-name="Информацияоверсии" style:family="paragraph">
      <style:text-properties fo:font-size="8pt" style:font-size-asian="8pt"/>
    </style:style>
    <style:style style:name="T162" style:parent-style-name="Основнойшрифтабзаца" style:family="text">
      <style:text-properties fo:font-weight="bold" style:font-weight-asian="bold" fo:color="#26282F"/>
    </style:style>
    <style:style style:name="P163" style:parent-style-name="Комментарий" style:family="paragraph">
      <style:text-properties fo:font-size="8pt" style:font-size-asian="8pt"/>
    </style:style>
    <style:style style:name="P164" style:parent-style-name="Информацияоверсии" style:family="paragraph">
      <style:text-properties fo:font-size="8pt" style:font-size-asian="8pt"/>
    </style:style>
    <style:style style:name="T165" style:parent-style-name="Основнойшрифтабзаца" style:family="text">
      <style:text-properties fo:font-weight="bold" style:font-weight-asian="bold" fo:color="#26282F"/>
    </style:style>
    <style:style style:name="P166" style:parent-style-name="Комментарий" style:family="paragraph">
      <style:text-properties fo:font-size="8pt" style:font-size-asian="8pt"/>
    </style:style>
    <style:style style:name="P167" style:parent-style-name="Информацияоверсии" style:family="paragraph">
      <style:text-properties fo:font-size="8pt" style:font-size-asian="8pt"/>
    </style:style>
    <style:style style:name="T168" style:parent-style-name="Основнойшрифтабзаца" style:family="text">
      <style:text-properties fo:font-weight="bold" style:font-weight-asian="bold" fo:color="#26282F"/>
    </style:style>
    <style:style style:name="P169" style:parent-style-name="Информацияоверсии" style:family="paragraph">
      <style:text-properties fo:font-size="8pt" style:font-size-asian="8pt"/>
    </style:style>
    <style:style style:name="P170" style:parent-style-name="Информацияоверсии" style:family="paragraph">
      <style:text-properties fo:font-size="8pt" style:font-size-asian="8pt"/>
    </style:style>
    <style:style style:name="P171" style:parent-style-name="Комментарий" style:family="paragraph">
      <style:text-properties fo:font-size="8pt" style:font-size-asian="8pt"/>
    </style:style>
    <style:style style:name="P172" style:parent-style-name="Комментарий" style:family="paragraph">
      <style:text-properties fo:font-size="8pt" style:font-size-asian="8pt"/>
    </style:style>
    <style:style style:name="P173" style:parent-style-name="Информацияоверсии" style:family="paragraph">
      <style:text-properties fo:font-size="8pt" style:font-size-asian="8pt"/>
    </style:style>
    <style:style style:name="T174" style:parent-style-name="Основнойшрифтабзаца" style:family="text">
      <style:text-properties fo:font-weight="bold" style:font-weight-asian="bold" fo:color="#26282F"/>
    </style:style>
    <style:style style:name="P175" style:parent-style-name="Информацияоверсии" style:family="paragraph">
      <style:text-properties fo:font-size="8pt" style:font-size-asian="8pt"/>
    </style:style>
    <style:style style:name="P176" style:parent-style-name="Информацияоверсии" style:family="paragraph">
      <style:text-properties fo:font-size="8pt" style:font-size-asian="8pt"/>
    </style:style>
    <style:style style:name="P177" style:parent-style-name="Информацияоверсии" style:family="paragraph">
      <style:text-properties fo:font-size="8pt" style:font-size-asian="8pt"/>
    </style:style>
    <style:style style:name="P178" style:parent-style-name="Информацияоверсии" style:family="paragraph">
      <style:text-properties fo:font-size="8pt" style:font-size-asian="8pt"/>
    </style:style>
    <style:style style:name="P179" style:parent-style-name="Комментарий" style:family="paragraph">
      <style:text-properties fo:font-size="8pt" style:font-size-asian="8pt"/>
    </style:style>
    <style:style style:name="P180" style:parent-style-name="Информацияоверсии" style:family="paragraph">
      <style:text-properties fo:font-size="8pt" style:font-size-asian="8pt"/>
    </style:style>
    <style:style style:name="T181" style:parent-style-name="Основнойшрифтабзаца" style:family="text">
      <style:text-properties fo:font-weight="bold" style:font-weight-asian="bold" fo:color="#26282F"/>
    </style:style>
    <style:style style:name="P182" style:parent-style-name="Информацияоверсии" style:family="paragraph">
      <style:text-properties fo:font-size="8pt" style:font-size-asian="8pt"/>
    </style:style>
    <style:style style:name="P183" style:parent-style-name="Информацияоверсии" style:family="paragraph">
      <style:text-properties fo:font-size="8pt" style:font-size-asian="8pt"/>
    </style:style>
    <style:style style:name="P184" style:parent-style-name="Комментарий" style:family="paragraph">
      <style:text-properties fo:font-size="8pt" style:font-size-asian="8pt"/>
    </style:style>
    <style:style style:name="T185" style:parent-style-name="Основнойшрифтабзаца" style:family="text">
      <style:text-properties fo:font-weight="bold" style:font-weight-asian="bold" fo:color="#26282F"/>
    </style:style>
    <style:style style:name="P186" style:parent-style-name="Информацияоверсии" style:family="paragraph">
      <style:text-properties fo:font-size="8pt" style:font-size-asian="8pt"/>
    </style:style>
    <style:style style:name="P187" style:parent-style-name="Информацияоверсии" style:family="paragraph">
      <style:text-properties fo:font-size="8pt" style:font-size-asian="8pt"/>
    </style:style>
    <style:style style:name="P188" style:parent-style-name="Комментарий" style:family="paragraph">
      <style:text-properties fo:font-size="8pt" style:font-size-asian="8pt"/>
    </style:style>
    <style:style style:name="P189" style:parent-style-name="Комментарий" style:family="paragraph">
      <style:text-properties fo:font-size="8pt" style:font-size-asian="8pt"/>
    </style:style>
    <style:style style:name="T190" style:parent-style-name="Основнойшрифтабзаца" style:family="text">
      <style:text-properties fo:font-weight="bold" style:font-weight-asian="bold" fo:color="#26282F"/>
    </style:style>
    <style:style style:name="P191" style:parent-style-name="Комментарий" style:family="paragraph">
      <style:text-properties fo:font-size="8pt" style:font-size-asian="8pt"/>
    </style:style>
    <style:style style:name="P192" style:parent-style-name="Информацияоверсии" style:family="paragraph">
      <style:text-properties fo:font-size="8pt" style:font-size-asian="8pt"/>
    </style:style>
    <style:style style:name="T193" style:parent-style-name="Основнойшрифтабзаца" style:family="text">
      <style:text-properties fo:font-weight="bold" style:font-weight-asian="bold" fo:color="#26282F"/>
    </style:style>
    <style:style style:name="P194" style:parent-style-name="Информацияоверсии" style:family="paragraph">
      <style:text-properties fo:font-size="8pt" style:font-size-asian="8pt"/>
    </style:style>
    <style:style style:name="P195" style:parent-style-name="Информацияоверсии" style:family="paragraph">
      <style:text-properties fo:font-size="8pt" style:font-size-asian="8pt"/>
    </style:style>
    <style:style style:name="P196" style:parent-style-name="Комментарий" style:family="paragraph">
      <style:text-properties fo:font-size="8pt" style:font-size-asian="8pt"/>
    </style:style>
    <style:style style:name="T197" style:parent-style-name="Основнойшрифтабзаца" style:family="text">
      <style:text-properties fo:font-weight="bold" style:font-weight-asian="bold" fo:color="#26282F"/>
    </style:style>
    <style:style style:name="P198" style:parent-style-name="Информацияоверсии" style:family="paragraph">
      <style:text-properties fo:font-size="8pt" style:font-size-asian="8pt"/>
    </style:style>
    <style:style style:name="P199" style:parent-style-name="Комментарий" style:family="paragraph">
      <style:text-properties fo:font-size="8pt" style:font-size-asian="8pt"/>
    </style:style>
    <style:style style:name="P200" style:parent-style-name="Информацияоверсии" style:family="paragraph">
      <style:text-properties fo:font-size="8pt" style:font-size-asian="8pt"/>
    </style:style>
    <style:style style:name="T201" style:parent-style-name="Основнойшрифтабзаца" style:family="text">
      <style:text-properties fo:font-weight="bold" style:font-weight-asian="bold" fo:color="#26282F"/>
    </style:style>
    <style:style style:name="P202" style:parent-style-name="Информацияоверсии" style:family="paragraph">
      <style:text-properties fo:font-size="8pt" style:font-size-asian="8pt"/>
    </style:style>
    <style:style style:name="P203" style:parent-style-name="Информацияоверсии" style:family="paragraph">
      <style:text-properties fo:font-size="8pt" style:font-size-asian="8pt"/>
    </style:style>
    <style:style style:name="P204" style:parent-style-name="Комментарий" style:family="paragraph">
      <style:text-properties fo:font-size="8pt" style:font-size-asian="8pt"/>
    </style:style>
    <style:style style:name="P205" style:parent-style-name="Информацияоверсии" style:family="paragraph">
      <style:text-properties fo:font-size="8pt" style:font-size-asian="8pt"/>
    </style:style>
    <style:style style:name="T206" style:parent-style-name="Основнойшрифтабзаца" style:family="text">
      <style:text-properties fo:font-weight="bold" style:font-weight-asian="bold" fo:color="#26282F"/>
    </style:style>
    <style:style style:name="P207" style:parent-style-name="Информацияоверсии" style:family="paragraph">
      <style:text-properties fo:font-size="8pt" style:font-size-asian="8pt"/>
    </style:style>
    <style:style style:name="T208" style:parent-style-name="Основнойшрифтабзаца" style:family="text">
      <style:text-properties fo:font-weight="bold" style:font-weight-asian="bold" fo:color="#26282F"/>
    </style:style>
    <style:style style:name="P209" style:parent-style-name="Информацияоверсии" style:family="paragraph">
      <style:text-properties fo:font-size="8pt" style:font-size-asian="8pt"/>
    </style:style>
    <style:style style:name="P210" style:parent-style-name="Информацияоверсии" style:family="paragraph">
      <style:text-properties fo:font-size="8pt" style:font-size-asian="8pt"/>
    </style:style>
    <style:style style:name="P211" style:parent-style-name="Комментарий" style:family="paragraph">
      <style:text-properties fo:font-size="8pt" style:font-size-asian="8pt"/>
    </style:style>
    <style:style style:name="T212" style:parent-style-name="Основнойшрифтабзаца" style:family="text">
      <style:text-properties fo:font-weight="bold" style:font-weight-asian="bold" fo:color="#26282F"/>
    </style:style>
    <style:style style:name="P213" style:parent-style-name="Информацияоверсии" style:family="paragraph">
      <style:text-properties fo:font-size="8pt" style:font-size-asian="8pt"/>
    </style:style>
    <style:style style:name="P214" style:parent-style-name="Информацияоверсии" style:family="paragraph">
      <style:text-properties fo:font-size="8pt" style:font-size-asian="8pt"/>
    </style:style>
    <style:style style:name="P215" style:parent-style-name="Информацияоверсии" style:family="paragraph">
      <style:text-properties fo:font-size="8pt" style:font-size-asian="8pt"/>
    </style:style>
    <style:style style:name="T216" style:parent-style-name="Основнойшрифтабзаца" style:family="text">
      <style:text-properties fo:font-weight="bold" style:font-weight-asian="bold" fo:color="#26282F"/>
    </style:style>
    <style:style style:name="P217" style:parent-style-name="Информацияоверсии" style:family="paragraph">
      <style:text-properties fo:font-size="8pt" style:font-size-asian="8pt"/>
    </style:style>
    <style:style style:name="P218" style:parent-style-name="Информацияоверсии" style:family="paragraph">
      <style:text-properties fo:font-size="8pt" style:font-size-asian="8pt"/>
    </style:style>
    <style:style style:name="P219" style:parent-style-name="Информацияоверсии" style:family="paragraph">
      <style:text-properties fo:font-size="8pt" style:font-size-asian="8pt"/>
    </style:style>
    <style:style style:name="P220" style:parent-style-name="Информацияоверсии" style:family="paragraph">
      <style:text-properties fo:font-size="8pt" style:font-size-asian="8pt"/>
    </style:style>
    <style:style style:name="P221" style:parent-style-name="Информацияоверсии" style:family="paragraph">
      <style:text-properties fo:font-size="8pt" style:font-size-asian="8pt"/>
    </style:style>
    <style:style style:name="P222" style:parent-style-name="Информацияоверсии" style:family="paragraph">
      <style:text-properties fo:font-size="8pt" style:font-size-asian="8pt"/>
    </style:style>
    <style:style style:name="P223" style:parent-style-name="Информацияоверсии" style:family="paragraph">
      <style:text-properties fo:font-size="8pt" style:font-size-asian="8pt"/>
    </style:style>
    <style:style style:name="T224" style:parent-style-name="Основнойшрифтабзаца" style:family="text">
      <style:text-properties fo:font-weight="bold" style:font-weight-asian="bold" fo:color="#26282F"/>
    </style:style>
    <style:style style:name="P225" style:parent-style-name="Информацияоверсии" style:family="paragraph">
      <style:text-properties fo:font-size="8pt" style:font-size-asian="8pt"/>
    </style:style>
    <style:style style:name="P226" style:parent-style-name="Информацияоверсии" style:family="paragraph">
      <style:text-properties fo:font-size="8pt" style:font-size-asian="8pt"/>
    </style:style>
    <style:style style:name="P227" style:parent-style-name="Информацияоверсии" style:family="paragraph">
      <style:text-properties fo:font-size="8pt" style:font-size-asian="8pt"/>
    </style:style>
    <style:style style:name="P228" style:parent-style-name="Информацияоверсии" style:family="paragraph">
      <style:text-properties fo:font-size="8pt" style:font-size-asian="8pt"/>
    </style:style>
    <style:style style:name="P229" style:parent-style-name="Информацияоверсии" style:family="paragraph">
      <style:text-properties fo:font-size="8pt" style:font-size-asian="8pt"/>
    </style:style>
    <style:style style:name="P230" style:parent-style-name="Комментарий" style:family="paragraph">
      <style:text-properties fo:font-size="8pt" style:font-size-asian="8pt"/>
    </style:style>
    <style:style style:name="P231" style:parent-style-name="Информацияоверсии" style:family="paragraph">
      <style:text-properties fo:font-size="8pt" style:font-size-asian="8pt"/>
    </style:style>
    <style:style style:name="P232" style:parent-style-name="Информацияоверсии" style:family="paragraph">
      <style:text-properties fo:font-size="8pt" style:font-size-asian="8pt"/>
    </style:style>
    <style:style style:name="P233" style:parent-style-name="Информацияоверсии" style:family="paragraph">
      <style:text-properties fo:font-size="8pt" style:font-size-asian="8pt"/>
    </style:style>
    <style:style style:name="P234" style:parent-style-name="Информацияоверсии" style:family="paragraph">
      <style:text-properties fo:font-size="8pt" style:font-size-asian="8pt"/>
    </style:style>
    <style:style style:name="P235" style:parent-style-name="Комментарий" style:family="paragraph">
      <style:text-properties fo:font-size="8pt" style:font-size-asian="8pt"/>
    </style:style>
    <style:style style:name="T236" style:parent-style-name="Основнойшрифтабзаца" style:family="text">
      <style:text-properties fo:font-weight="bold" style:font-weight-asian="bold" fo:color="#26282F"/>
    </style:style>
    <style:style style:name="P237" style:parent-style-name="Информацияоверсии" style:family="paragraph">
      <style:text-properties fo:font-size="8pt" style:font-size-asian="8pt"/>
    </style:style>
    <style:style style:name="P238" style:parent-style-name="Информацияоверсии" style:family="paragraph">
      <style:text-properties fo:font-size="8pt" style:font-size-asian="8pt"/>
    </style:style>
    <style:style style:name="P239" style:parent-style-name="Комментарий" style:family="paragraph">
      <style:text-properties fo:font-size="8pt" style:font-size-asian="8pt"/>
    </style:style>
    <style:style style:name="P240" style:parent-style-name="Информацияоверсии" style:family="paragraph">
      <style:text-properties fo:font-size="8pt" style:font-size-asian="8pt"/>
    </style:style>
    <style:style style:name="T241" style:parent-style-name="Основнойшрифтабзаца" style:family="text">
      <style:text-properties fo:font-weight="bold" style:font-weight-asian="bold" fo:color="#26282F"/>
    </style:style>
    <style:style style:name="T242" style:parent-style-name="Основнойшрифтабзаца" style:family="text">
      <style:text-properties fo:font-weight="bold" style:font-weight-asian="bold" fo:color="#26282F"/>
    </style:style>
    <style:style style:name="P243" style:parent-style-name="Информацияоверсии" style:family="paragraph">
      <style:text-properties fo:font-size="8pt" style:font-size-asian="8pt"/>
    </style:style>
    <style:style style:name="P244" style:parent-style-name="Комментарий" style:family="paragraph">
      <style:text-properties fo:font-size="8pt" style:font-size-asian="8pt"/>
    </style:style>
    <style:style style:name="P245" style:parent-style-name="Информацияоверсии" style:family="paragraph">
      <style:text-properties fo:font-size="8pt" style:font-size-asian="8pt"/>
    </style:style>
    <style:style style:name="T246" style:parent-style-name="Основнойшрифтабзаца" style:family="text">
      <style:text-properties fo:font-weight="bold" style:font-weight-asian="bold" fo:color="#26282F"/>
    </style:style>
    <style:style style:name="P247" style:parent-style-name="Комментарий" style:family="paragraph">
      <style:text-properties fo:font-size="8pt" style:font-size-asian="8pt"/>
    </style:style>
    <style:style style:name="P248" style:parent-style-name="Информацияоверсии" style:family="paragraph">
      <style:text-properties fo:font-size="8pt" style:font-size-asian="8pt"/>
    </style:style>
    <style:style style:name="T249" style:parent-style-name="Основнойшрифтабзаца" style:family="text">
      <style:text-properties fo:font-weight="bold" style:font-weight-asian="bold" fo:color="#26282F"/>
    </style:style>
    <style:style style:name="P250" style:parent-style-name="Информацияоверсии" style:family="paragraph">
      <style:text-properties fo:font-size="8pt" style:font-size-asian="8pt"/>
    </style:style>
    <style:style style:name="T251" style:parent-style-name="Основнойшрифтабзаца" style:family="text">
      <style:text-properties fo:font-weight="bold" style:font-weight-asian="bold" fo:color="#26282F"/>
    </style:style>
    <style:style style:name="T252" style:parent-style-name="Основнойшрифтабзаца" style:family="text">
      <style:text-properties fo:font-weight="bold" style:font-weight-asian="bold" fo:color="#26282F"/>
    </style:style>
    <style:style style:name="P253" style:parent-style-name="Информацияоверсии" style:family="paragraph">
      <style:text-properties fo:font-size="8pt" style:font-size-asian="8pt"/>
    </style:style>
    <style:style style:name="P254" style:parent-style-name="Информацияоверсии" style:family="paragraph">
      <style:text-properties fo:font-size="8pt" style:font-size-asian="8pt"/>
    </style:style>
    <style:style style:name="P255" style:parent-style-name="Информацияоверсии" style:family="paragraph">
      <style:text-properties fo:font-size="8pt" style:font-size-asian="8pt"/>
    </style:style>
    <style:style style:name="P256" style:parent-style-name="Информацияоверсии" style:family="paragraph">
      <style:text-properties fo:font-size="8pt" style:font-size-asian="8pt"/>
    </style:style>
    <style:style style:name="P257" style:parent-style-name="Информацияоверсии" style:family="paragraph">
      <style:text-properties fo:font-size="8pt" style:font-size-asian="8pt"/>
    </style:style>
    <style:style style:name="P258" style:parent-style-name="Комментарий" style:family="paragraph">
      <style:text-properties fo:font-size="8pt" style:font-size-asian="8pt"/>
    </style:style>
    <style:style style:name="TableColumn260" style:family="table-column">
      <style:table-column-properties style:column-width="3.543in" style:use-optimal-column-width="false"/>
    </style:style>
    <style:style style:name="TableColumn261" style:family="table-column">
      <style:table-column-properties style:column-width="3.5437in" style:use-optimal-column-width="false"/>
    </style:style>
    <style:style style:name="Table259" style:family="table">
      <style:table-properties style:width="7.0868in" fo:margin-left="0in" table:align="left"/>
    </style:style>
    <style:style style:name="TableRow262" style:family="table-row">
      <style:table-row-properties style:use-optimal-row-height="false"/>
    </style:style>
    <style:style style:name="TableCell263" style:family="table-cell">
      <style:table-cell-properties fo:border="none" style:writing-mode="lr-tb" fo:padding-top="0in" fo:padding-left="0.0069in" fo:padding-bottom="0in" fo:padding-right="0.0069in"/>
    </style:style>
    <style:style style:name="TableCell264" style:family="table-cell">
      <style:table-cell-properties fo:border="none" style:writing-mode="lr-tb" fo:padding-top="0in" fo:padding-left="0.0069in" fo:padding-bottom="0in" fo:padding-right="0.0069in"/>
    </style:style>
    <style:style style:name="P265" style:parent-style-name="Нормальный" style:family="paragraph">
      <style:paragraph-properties fo:text-align="end" fo:text-indent="0in"/>
    </style:style>
  </office:automatic-styles>
  <office:body>
    <office:text text:use-soft-page-breaks="true">
      <text:h text:style-name="P1" text:outline-level="1"><text:bookmark-start text:name="anchor0"/><text:bookmark-end text:name="anchor0"/><text:a xlink:href="http://ivo.garant.ru/document/redirect/10107990/0" office:target-frame-name="_top" xlink:show="replace">Федеральный закон от 14 марта 1995 г. N 33-ФЗ "Об особо охраняемых природных территориях"</text:a></text:h>
      <text:p text:style-name="Информацияобизменениях">С изменениями и дополнениями от:</text:p>
      <text:p text:style-name="Информацияобизменениях">30 декабря 2001 г., 22 августа, 29 декабря 2004 г., 9 мая 2005<text:s/>г., 4 декабря 2006 г., 23 марта, 10 мая 2007 г., 14, 23 июля, 3, 30 декабря 2008 г., 27 декабря 2009 г., 18 июля, 21, 30 ноября 2011 г., 25 июня 2012 г., 28 декабря 2013 г., 12 марта, 23 июня, 14 октября, 24 ноября, 31 декабря 2014 г., 13 июля 2015 г., 3 июля, 28 декабря 2016 г., 29 июля 2017 г., 3 августа 2018 г., 26 июля 2019 г., 31 июля, 8, 30 декабря 2020 г., 5 апреля, 11 июня 2021 г., 1 мая, 28 июня 2022 г., 18 марта, 10 июля, 12 декабря 2023 г., 23 марта, 8 августа, 13 декабря 2024 г., 31 июля 2025 г., 4 августа 2026 г.</text:p>
      <text:p text:style-name="Нормальный"/>
      <text:p text:style-name="Нормальный"><text:span text:style-name="T17">Принят Государственной Думой 15 февраля 1995 года</text:span></text:p>
      <text:p text:style-name="P18">ГАРАНТ:</text:p>
      <text:p text:style-name="Комментарий">См. комментарий к настоящему Федеральному закону</text:p>
      <text:p text:style-name="P19">Информация об изменениях:</text:p>
      <text:p text:style-name="Информацияоверсии"><text:bookmark-start text:name="anchor111"/><text:bookmark-end text:name="anchor111"/>Преамбула изменена с 1 сентября 2023 г. -<text:s/><text:a xlink:href="http://ivo.garant.ru/document/redirect/406559739/11" office:target-frame-name="_top" xlink:show="replace">Федеральный закон</text:a><text:s/>от 18 марта 2023 г. № 77-ФЗ</text:p>
      <text:p text:style-name="Информацияоверсии"><text:a xlink:href="http://ivo.garant.ru/document/redirect/76815716/111" office:target-frame-name="_top" xlink:show="replace">См. предыдущую редакцию</text:a></text:p>
      <text:p text:style-name="Нормальный">Особо охраняемые природные территории - участки земли, водной поверхности и воздушного пространства над ними, где располагаются природные комплексы и объекты, объекты растительного и животного мира, естественные экологические системы, которые имеют особое природоохранное, научное, культурное, эстетическое, рекреационное и оздоровительное значение, которые изъяты<text:s/>решениями органов государственной власти полностью или частично из хозяйственного использования и для которых установлен режим особой охраны.</text:p>
      <text:p text:style-name="Нормальный"><text:bookmark-start text:name="anchor1111"/><text:bookmark-end text:name="anchor1111"/>Особо охраняемые природные территории относятся к объектам общенационального достояния.</text:p>
      <text:p text:style-name="Нормальный"><text:bookmark-start text:name="anchor11111"/><text:bookmark-end text:name="anchor11111"/>Настоящий Федеральный закон регулирует отношения в области охраны и использования, в том числе создания, особо охраняемых природных территорий в целях сохранения уникальных и типичных природных комплексов и объектов, объектов растительного и животного мира, естественных экологических систем, биоразнообразия, проведения научных исследований в области охраны окружающей среды, экологического мониторинга, экологического просвещения.</text:p>
      <text:p text:style-name="P20">ГАРАНТ:</text:p>
      <text:p text:style-name="Комментарий">См. комментарии к преамбуле настоящего Федерального закона</text:p>
      <text:p text:style-name="Комментарий"/>
      <text:h text:style-name="Заголовок1" text:outline-level="1"><text:bookmark-start text:name="anchor100"/><text:bookmark-end text:name="anchor100"/>Раздел I. Общие положения</text:h>
      <text:p text:style-name="Нормальный"/>
      <text:p text:style-name="Заголовокстатьи"><text:bookmark-start text:name="anchor1"/><text:bookmark-end text:name="anchor1"/><text:span text:style-name="T21">Статья 1.</text:span><text:s/>Законодательство Российской Федерации об особо охраняемых природных территориях</text:p>
      <text:p text:style-name="Нормальный"><text:bookmark-start text:name="anchor10000"/><text:bookmark-end text:name="anchor10000"/>1. Законодательство Российской Федерации об особо охраняемых природных территориях основывается на соответствующих положениях<text:s/><text:a xlink:href="http://ivo.garant.ru/document/redirect/10103000/9" office:target-frame-name="_top" xlink:show="replace">Конституции</text:a><text:s/>Российской Федерации и состоит из настоящего Федерального закона, принимаемых в соответствии с ним других законов и иных нормативных правовых актов Российской Федерации, а также законов и иных нормативных правовых актов субъектов Российской Федерации.</text:p>
      <text:p text:style-name="Нормальный"><text:bookmark-start text:name="anchor1002"/><text:bookmark-end text:name="anchor1002"/>2. Отношения, возникающие при пользовании землями, водными, лесными и иными природными ресурсами особо охраняемых природных территорий, регулируются соответствующим законодательством Российской Федерации и законодательством субъектов Российской Федерации.</text:p>
      <text:p text:style-name="P22">Информация об изменениях:</text:p>
      <text:p text:style-name="Информацияоверсии"><text:bookmark-start text:name="anchor2000"/><text:bookmark-end text:name="anchor2000"/><text:a xlink:href="http://ivo.garant.ru/document/redirect/70552582/1001" office:target-frame-name="_top" xlink:show="replace">Федеральным законом</text:a><text:s/>от 28 декабря 2013 г. № 406-ФЗ в пункт 3 статьи 1 настоящего Федерального закона внесены изменения</text:p>
      <text:p text:style-name="Информацияоверсии"><text:a xlink:href="http://ivo.garant.ru/document/redirect/57742610/2000" office:target-frame-name="_top" xlink:show="replace">См. текст пункта в предыдущей редакции</text:a></text:p>
      <text:soft-page-break/>
      <text:p text:style-name="Нормальный">3. Имущественные отношения в области использования и охраны особо охраняемых природных территорий регулируются<text:s/><text:a xlink:href="http://ivo.garant.ru/document/redirect/10164072/0" office:target-frame-name="_top" xlink:show="replace">гражданским законодательством</text:a>, если иное не предусмотрено настоящим Федеральным законом.</text:p>
      <text:p text:style-name="P23">ГАРАНТ:</text:p>
      <text:p text:style-name="Комментарий">См. комментарии к статье 1 настоящего Федерального закона</text:p>
      <text:p text:style-name="Комментарий"/>
      <text:p text:style-name="P24">Информация об изменениях:</text:p>
      <text:p text:style-name="Информацияоверсии"><text:bookmark-start text:name="anchor2"/><text:bookmark-end text:name="anchor2"/><text:a xlink:href="http://ivo.garant.ru/document/redirect/70552582/1002" office:target-frame-name="_top" xlink:show="replace">Федеральным законом</text:a><text:s/>от 28 декабря 2013 г. № 406-ФЗ статья 2 настоящего Федерального закона изложена в новой редакции</text:p>
      <text:p text:style-name="Информацияоверсии"><text:a xlink:href="http://ivo.garant.ru/document/redirect/57742610/2" office:target-frame-name="_top" xlink:show="replace">См.<text:s/>текст статьи в предыдущей редакции</text:a></text:p>
      <text:p text:style-name="Заголовокстатьи"><text:span text:style-name="T25">Статья 2.</text:span><text:s/>Категории особо охраняемых природных территорий, особенности их создания и развития</text:p>
      <text:p text:style-name="Нормальный"><text:bookmark-start text:name="anchor3000"/><text:bookmark-end text:name="anchor3000"/>1. При принятии решений о создании особо охраняемых природных территорий учитывается:</text:p>
      <text:p text:style-name="Нормальный"><text:bookmark-start text:name="anchor211"/><text:bookmark-end text:name="anchor211"/>а) значение соответствующей территории для сохранения биологического разнообразия, в том числе редких, находящихся под угрозой исчезновения и ценных в хозяйственном и научном отношении объектов растительного и животного мира и среды их обитания;</text:p>
      <text:p text:style-name="Нормальный"><text:bookmark-start text:name="anchor212"/><text:bookmark-end text:name="anchor212"/>б) наличие в границах соответствующей территории<text:s/>участков природных ландшафтов и культурных ландшафтов, представляющих собой особую эстетическую, научную и культурную ценность;</text:p>
      <text:p text:style-name="Нормальный"><text:bookmark-start text:name="anchor213"/><text:bookmark-end text:name="anchor213"/>в) наличие в границах соответствующей территории геологических, минералогических и палеонтологических объектов, представляющих собой особую научную, культурную и эстетическую ценность;</text:p>
      <text:p text:style-name="Нормальный"><text:bookmark-start text:name="anchor214"/><text:bookmark-end text:name="anchor214"/>г) наличие в границах соответствующей территории уникальных природных комплексов и объектов, в том числе одиночных природных объектов, представляющих собой особую научную, культурную и эстетическую ценность.</text:p>
      <text:p text:style-name="Нормальный"><text:bookmark-start text:name="anchor202"/><text:bookmark-end text:name="anchor202"/>2. С учетом особенностей режима особо охраняемых природных территорий различаются следующие категории указанных территорий:</text:p>
      <text:p text:style-name="Нормальный"><text:bookmark-start text:name="anchor3010"/><text:bookmark-end text:name="anchor3010"/>а)<text:s/><text:a xlink:href="#anchor200" office:target-frame-name="_top" xlink:show="replace">государственные природные заповедники</text:a>, в том числе биосферные заповедники;</text:p>
      <text:p text:style-name="Нормальный"><text:bookmark-start text:name="anchor222"/><text:bookmark-end text:name="anchor222"/>б)<text:s/><text:a xlink:href="#anchor300" office:target-frame-name="_top" xlink:show="replace">национальные парки</text:a>;</text:p>
      <text:p text:style-name="Нормальный"><text:bookmark-start text:name="anchor223"/><text:bookmark-end text:name="anchor223"/>в)<text:s/><text:a xlink:href="#anchor400" office:target-frame-name="_top" xlink:show="replace">природные парки</text:a>;</text:p>
      <text:p text:style-name="Нормальный"><text:bookmark-start text:name="anchor2014"/><text:bookmark-end text:name="anchor2014"/>г)<text:s/><text:a xlink:href="#anchor500" office:target-frame-name="_top" xlink:show="replace">государственные природные заказники</text:a>;</text:p>
      <text:p text:style-name="Нормальный"><text:bookmark-start text:name="anchor3015"/><text:bookmark-end text:name="anchor3015"/>д)<text:s/><text:a xlink:href="#anchor600" office:target-frame-name="_top" xlink:show="replace">памятники природы</text:a>;</text:p>
      <text:p text:style-name="Нормальный"><text:bookmark-start text:name="anchor226"/><text:bookmark-end text:name="anchor226"/>е)<text:s/><text:a xlink:href="#anchor700" office:target-frame-name="_top" xlink:show="replace">дендрологические парки и<text:s/>ботанические сады</text:a>.</text:p>
      <text:p text:style-name="Нормальный"><text:bookmark-start text:name="anchor4000"/><text:bookmark-end text:name="anchor4000"/>3. Законами субъектов Российской Федерации могут устанавливаться и иные категории особо охраняемых природных территорий регионального и местного значения.</text:p>
      <text:p text:style-name="P26">Информация об изменениях:</text:p>
      <text:p text:style-name="Информацияоверсии"><text:bookmark-start text:name="anchor5000"/><text:bookmark-end text:name="anchor5000"/>Пункт 4 изменен с 19 августа 2024 г. -<text:s/><text:a xlink:href="http://ivo.garant.ru/document/redirect/409493579/713" office:target-frame-name="_top" xlink:show="replace">Федеральный закон</text:a><text:s/>от 8 августа 2024 г. № 232-ФЗ</text:p>
      <text:p text:style-name="Информацияоверсии"><text:a xlink:href="http://ivo.garant.ru/document/redirect/76837692/5000" office:target-frame-name="_top" xlink:show="replace">См. предыдущую редакцию</text:a></text:p>
      <text:p text:style-name="Нормальный">4. Особо охраняемые природные территории могут иметь федеральное, региональное или местное значение и находиться в ведении соответственно федеральных органов исполнительной власти, исполнительных органов субъектов Российской Федерации и органов местного самоуправления, а в случаях, предусмотренных<text:s/><text:a xlink:href="#anchor28" office:target-frame-name="_top" xlink:show="replace">статьей 28</text:a><text:s/>настоящего Федерального закона, также в ведении государственных научных организаций и государственных образовательных организаций высшего образования.</text:p>
      <text:p text:style-name="Нормальный"><text:bookmark-start text:name="anchor2005"/><text:bookmark-end text:name="anchor2005"/>5. Государственные природные заповедники и национальные парки относятся к особо охраняемым природным территориям федерального значения. Государственные природные заказники, памятники природы, дендрологические парки и ботанические сады могут быть отнесены к особо охраняемым природным территориям федерального значения или особо охраняемым природным территориям регионального значения. Природные парки относятся к особо охраняемым природным территориям регионального значения.</text:p>
      <text:p text:style-name="Нормальный"><text:bookmark-start text:name="anchor2006"/><text:bookmark-end text:name="anchor2006"/><text:soft-page-break/>6. Органы государственной власти субъектов Российской Федерации согласовывают решения о создании особо охраняемых природных территорий регионального значения, об изменении режима их особой охраны с:</text:p>
      <text:p text:style-name="Нормальный"><text:bookmark-start text:name="anchor20062"/><text:bookmark-end text:name="anchor20062"/>а) уполномоченным федеральным органом исполнительной власти в области охраны окружающей среды;</text:p>
      <text:p text:style-name="Нормальный"><text:bookmark-start text:name="anchor2063"/><text:bookmark-end text:name="anchor2063"/>б) федеральными органами исполнительной власти в области обороны страны и безопасности государства, если предполагается, что в границах особо охраняемых природных территорий будут находиться земли и другие природные ресурсы, предоставленные для нужд Вооруженных Сил Российской Федерации, других войск, воинских формирований и органов.</text:p>
      <text:p text:style-name="Нормальный"><text:bookmark-start text:name="anchor2007"/><text:bookmark-end text:name="anchor2007"/>7. Субъекты Российской Федерации вправе осуществлять софинансирование исполнения расходных обязательств Российской Федерации, возникающих при выполнении полномочий, связанных с созданием и развитием особо охраняемых природных территорий федерального значения,<text:s/>из бюджетов субъектов Российской Федерации в соответствии с<text:s/><text:a xlink:href="http://ivo.garant.ru/document/redirect/12112604/13801" office:target-frame-name="_top" xlink:show="replace">бюджетным законодательством</text:a><text:s/>Российской Федерации.</text:p>
      <text:p text:style-name="Нормальный"><text:bookmark-start text:name="anchor2008"/><text:bookmark-end text:name="anchor2008"/>8. Органы местного самоуправления создают особо охраняемые природные территории местного значения на земельных участках, находящихся в собственности соответствующего муниципального образования. В случае, если создаваемая особо охраняемая природная территория будет занимать более чем пять процентов от общей площади земельных участков, находящихся в собственности муниципального образования, решение о создании особо охраняемой природной территории орган местного самоуправления согласовывает с органом государственной власти соответствующего субъекта Российской Федерации.</text:p>
      <text:p text:style-name="Нормальный"><text:bookmark-start text:name="anchor2009"/><text:bookmark-end text:name="anchor2009"/>9. Органы местного самоуправления решают предусмотренные<text:s/><text:a xlink:href="http://ivo.garant.ru/document/redirect/186367/300" office:target-frame-name="_top" xlink:show="replace">Федеральным законом</text:a><text:s/>"Об общих принципах организации местного самоуправления в Российской Федерации" вопросы использования, охраны, защиты, воспроизводства лесов особо охраняемых природных территорий, расположенных в границах населенных пунктов поселения, городского округа, в соответствии с положениями о соответствующих особо охраняемых природных территориях.</text:p>
      <text:p text:style-name="P27">Информация об изменениях:</text:p>
      <text:p text:style-name="Информацияоверсии"><text:bookmark-start text:name="anchor20010"/><text:bookmark-end text:name="anchor20010"/>Пункт 10<text:s/>изменен с 4 августа 2018 г. -<text:s/><text:a xlink:href="http://ivo.garant.ru/document/redirect/72005510/3001" office:target-frame-name="_top" xlink:show="replace">Федеральный закон</text:a><text:s/>от 3 августа 2018 г. № 342-ФЗ</text:p>
      <text:p text:style-name="Информацияоверсии"><text:a xlink:href="http://ivo.garant.ru/document/redirect/77668653/20010" office:target-frame-name="_top" xlink:show="replace">См. предыдущую редакцию</text:a></text:p>
      <text:p text:style-name="Нормальный">10. Для предотвращения неблагоприятных антропогенных воздействий на государственные природные заповедники, национальные парки, природные парки и памятники природы на прилегающих к ним земельных участках и водных объектах устанавливаются охранные зоны. Положение об охранных зонах указанных особо охраняемых природных территорий утверждается Правительством Российской Федерации. Ограничения использования земельных участков и водных объектов в границах охранной зоны устанавливаются решением об установлении охранной зоны особо охраняемой природной территории.</text:p>
      <text:p text:style-name="P28">ГАРАНТ:</text:p>
      <text:p text:style-name="Комментарий">См.<text:s/><text:a xlink:href="http://ivo.garant.ru/document/redirect/70873384/1000" office:target-frame-name="_top" xlink:show="replace">Правила</text:a><text:s/>создания охранных зон отдельных категорий особо охраняемых природных территорий, установления их границ, определения режима охраны и использования земельных участков и водных объектов в границах таких зон, утвержденные<text:s/><text:a xlink:href="http://ivo.garant.ru/document/redirect/70873384/0" office:target-frame-name="_top" xlink:show="replace">постановлением</text:a><text:s/>Правительства РФ от 19 февраля 2015 г. N 138</text:p>
      <text:p text:style-name="P29">Информация об изменениях:</text:p>
      <text:p text:style-name="Информацияоверсии"><text:bookmark-start text:name="anchor20011"/><text:bookmark-end text:name="anchor20011"/>Пункт 11 изменен с 4 августа 2018 г. -<text:s/><text:a xlink:href="http://ivo.garant.ru/document/redirect/72005510/3002" office:target-frame-name="_top" xlink:show="replace">Федеральный закон</text:a><text:s/>от 3<text:s/>августа 2018 г. № 342-ФЗ</text:p>
      <text:p text:style-name="Информацияоверсии"><text:a xlink:href="http://ivo.garant.ru/document/redirect/77668653/20011" office:target-frame-name="_top" xlink:show="replace">См. предыдущую редакцию</text:a></text:p>
      <text:p text:style-name="Нормальный">11. Решения об установлении, изменении, о прекращении существования охранных зон особо охраняемых природных территорий, указанных в<text:s/><text:a xlink:href="#anchor20010" office:target-frame-name="_top" xlink:show="replace">пункте 10</text:a><text:s/>настоящей статьи, принимаются в отношении:</text:p>
      <text:p text:style-name="P30">Информация об изменениях:</text:p>
      <text:p text:style-name="Информацияоверсии"><text:bookmark-start text:name="anchor200111"/><text:bookmark-end text:name="anchor200111"/>Подпункт "а" изменен с 10 июля 2023 г. -<text:s/><text:a xlink:href="http://ivo.garant.ru/document/redirect/407363140/2" office:target-frame-name="_top" xlink:show="replace">Федеральный закон</text:a><text:s/>от 10 июля 2023 г. № 310-ФЗ</text:p>
      <text:p text:style-name="Информацияоверсии"><text:a xlink:href="http://ivo.garant.ru/document/redirect/76821634/200111" office:target-frame-name="_top" xlink:show="replace">См. предыдущую редакцию</text:a></text:p>
      <text:soft-page-break/>
      <text:p text:style-name="Нормальный">а) охранных зон государственных природных заповедников, национальных парков и памятников природы федерального значения федеральным органом исполнительной власти, в ведении которого находятся указанные особо охраняемые природные территории, если иное не предусмотрено<text:s/><text:a xlink:href="http://ivo.garant.ru/document/redirect/316014/0" office:target-frame-name="_top" xlink:show="replace">Законом</text:a><text:s/>Российской Федерации от 15 апреля 1993 года N 4802-I "О статусе столицы<text:s/>Российской Федерации";</text:p>
      <text:p text:style-name="P31">Информация об изменениях:</text:p>
      <text:p text:style-name="Информацияоверсии"><text:bookmark-start text:name="anchor200112"/><text:bookmark-end text:name="anchor200112"/>Подпункт "б" изменен с 19 августа 2024 г. -<text:s/><text:a xlink:href="http://ivo.garant.ru/document/redirect/409493579/714" office:target-frame-name="_top" xlink:show="replace">Федеральный закон</text:a><text:s/>от 8 августа 2024 г. № 232-ФЗ</text:p>
      <text:p text:style-name="Информацияоверсии"><text:a xlink:href="http://ivo.garant.ru/document/redirect/76837692/200112" office:target-frame-name="_top" xlink:show="replace">См. предыдущую редакцию</text:a></text:p>
      <text:p text:style-name="Нормальный">б) охранных зон природных парков и памятников природы регионального значения высшим должностным лицом субъекта Российской Федерации.</text:p>
      <text:p text:style-name="P32">Информация об изменениях:</text:p>
      <text:p text:style-name="Информацияоверсии"><text:bookmark-start text:name="anchor20012"/><text:bookmark-end text:name="anchor20012"/>Статья 2 дополнена пунктом 12 с 4 августа 2018 г. -<text:s/><text:a xlink:href="http://ivo.garant.ru/document/redirect/72005510/3003" office:target-frame-name="_top" xlink:show="replace">Федеральный закон</text:a><text:s/>от 3 августа 2018 г. № 342-ФЗ</text:p>
      <text:p text:style-name="Нормальный">12. Обязательным приложением к решению о создании особо охраняемой природной территории являются сведения о границах такой территории, которые должны содержать графическое описание местоположения границ такой территории, перечень координат характерных точек этих границ в системе координат, используемой для ведения Единого государственного реестра недвижимости.</text:p>
      <text:p text:style-name="P33">Информация об изменениях:</text:p>
      <text:p text:style-name="Информацияоверсии"><text:bookmark-start text:name="anchor20013"/><text:bookmark-end text:name="anchor20013"/>Статья 2 дополнена пунктом 13 с 4 августа 2018 г. -<text:s/><text:a xlink:href="http://ivo.garant.ru/document/redirect/72005510/3003" office:target-frame-name="_top" xlink:show="replace">Федеральный закон</text:a><text:s/>от 3 августа 2018 г. № 342-ФЗ</text:p>
      <text:p text:style-name="Нормальный">13. Форма графического описания местоположения границ особо охраняемой природной территории,<text:s/><text:a xlink:href="http://ivo.garant.ru/document/redirect/405345393/3000" office:target-frame-name="_top" xlink:show="replace">требования</text:a><text:s/>к точности определения координат характерных точек границ особо охраняемой природной территории, формату электронного документа, содержащего указанные сведения, устанавливаются федеральным органом исполнительной власти, осуществляющим функции по выработке<text:s/>государственной политики и нормативно-правовому регулированию в сфере ведения Единого государственного реестра недвижимости, осуществления государственного кадастрового учета недвижимого имущества, государственной регистрации прав на недвижимое имущество<text:s/>и сделок с ним, предоставления сведений, содержащихся в Едином государственном реестре недвижимости.</text:p>
      <text:p text:style-name="P34">Информация об изменениях:</text:p>
      <text:p text:style-name="Информацияоверсии"><text:bookmark-start text:name="anchor20014"/><text:bookmark-end text:name="anchor20014"/>Пункт 14 изменен с 10 января 2021 г. -<text:s/><text:a xlink:href="http://ivo.garant.ru/document/redirect/400157182/11" office:target-frame-name="_top" xlink:show="replace">Федеральный закон</text:a><text:s/>от<text:s/>30 декабря 2020 г. № 505-ФЗ</text:p>
      <text:p text:style-name="Информацияоверсии"><text:a xlink:href="http://ivo.garant.ru/document/redirect/77706982/20014" office:target-frame-name="_top" xlink:show="replace">См. предыдущую редакцию</text:a></text:p>
      <text:p text:style-name="Нормальный">14. Основные виды разрешенного использования земельных участков, расположенных в границах особо охраняемых природных территорий, определяются положением об особо охраняемой природной территории. Положением об особо охраняемой природной территории могут быть также предусмотрены вспомогательные виды разрешенного использования земельных участков. В случае зонирования особо охраняемой природной территории основные и вспомогательные виды разрешенного использования земельных участков предусматриваются положением об особо охраняемой природной территории применительно к каждой функциональной зоне особо охраняемой природной территории.</text:p>
      <text:p text:style-name="Нормальный">В случаях,<text:s/>если разрешенное использование земельных участков в границах особо охраняемой природной территории допускает строительство на них, в положении об особо охраняемой природной территории устанавливаются предельные (максимальные и (или) минимальные) параметры<text:s/>разрешенного строительства, реконструкции объектов капитального строительства.</text:p>
      <text:p text:style-name="Нормальный"><text:bookmark-start text:name="anchor20143"/><text:bookmark-end text:name="anchor20143"/>Указанные виды разрешенного использования земельных участков и предельные параметры разрешенного строительства, реконструкции объектов капитального строительства не распространяются на случаи размещения линейных объектов. При этом не допускается размещение линейных объектов в границах особо охраняемых природных территорий в случаях, установленных настоящим Федеральным законом, а в случае зонирования особо охраняемой природной территории<text:s/><text:soft-page-break/>- в границах ее функциональных зон, режим которых, установленный в соответствии с настоящим Федеральным законом, запрещает размещение таких линейных объектов.</text:p>
      <text:p text:style-name="Нормальный"><text:bookmark-start text:name="anchor200144"/><text:bookmark-end text:name="anchor200144"/>В случаях, предусмотренных<text:s/><text:a xlink:href="#anchor310" office:target-frame-name="_top" xlink:show="replace">статьей 3.1</text:a><text:s/>настоящего Федерального закона, виды разрешенного использования земельных участков и предельные параметры разрешенного строительства, реконструкции объектов капитального строительства устанавливаются правилами землепользования и застройки.</text:p>
      <text:p text:style-name="P35">ГАРАНТ:</text:p>
      <text:p text:style-name="Комментарий">См. комментарии к статье 2 настоящего Федерального закона</text:p>
      <text:p text:style-name="Комментарий"/>
      <text:p text:style-name="P36">Информация об изменениях:</text:p>
      <text:p text:style-name="Информацияоверсии"><text:bookmark-start text:name="anchor210"/><text:bookmark-end text:name="anchor210"/>Статья 2.1 изменена с 19 августа 2024 г. -<text:s/><text:a xlink:href="http://ivo.garant.ru/document/redirect/409493579/702" office:target-frame-name="_top" xlink:show="replace">Федеральный закон</text:a><text:s/>от 8 августа 2024 г. № 232-ФЗ</text:p>
      <text:p text:style-name="Информацияоверсии"><text:a xlink:href="http://ivo.garant.ru/document/redirect/76837692/210" office:target-frame-name="_top" xlink:show="replace">См. предыдущую редакцию</text:a></text:p>
      <text:p text:style-name="P37">ГАРАНТ:</text:p>
      <text:p text:style-name="Комментарий">Положения статьи 2.1<text:s/><text:a xlink:href="http://ivo.garant.ru/document/redirect/71127964/36" office:target-frame-name="_top" xlink:show="replace">распространяются</text:a><text:s/>на полномочия федеральных органов исполнительной власти, которые не переданы для осуществления органам государственной власти субъектов Российской Федерации и органам местного самоуправления соответствующими федеральными законами</text:p>
      <text:p text:style-name="Заголовокстатьи"><text:span text:style-name="T38">Статья 2.1.</text:span><text:s/>Передача осуществления полномочий федеральных органов исполнительной власти в области охраны и использования особо охраняемых природных территорий исполнительным органам субъектов Российской Федерации</text:p>
      <text:p text:style-name="Нормальный">Полномочия федеральных органов исполнительной власти в области охраны и использования особо охраняемых природных территорий могут передаваться для осуществления исполнительным органам субъектов Российской Федерации постановлениями Правительства Российской Федерации в порядке, установленном<text:s/><text:a xlink:href="http://ivo.garant.ru/document/redirect/403266160/0" office:target-frame-name="_top" xlink:show="replace">Федеральным законом</text:a><text:s/>от 21 декабря 2021 года N 414-ФЗ "Об общих принципах организации публичной власти в субъектах Российской Федерации".</text:p>
      <text:p text:style-name="Нормальный"/>
      <text:p text:style-name="Заголовокстатьи"><text:bookmark-start text:name="anchor3"/><text:bookmark-end text:name="anchor3"/><text:span text:style-name="T39">Статья 3.</text:span><text:s/><text:a xlink:href="http://ivo.garant.ru/document/redirect/70552582/1003" office:target-frame-name="_top" xlink:show="replace">Утратила силу</text:a>.</text:p>
      <text:p text:style-name="P40">Информация об изменениях:</text:p>
      <text:p text:style-name="Информацияоверсии">См. текст<text:s/><text:a xlink:href="http://ivo.garant.ru/document/redirect/57742610/3" office:target-frame-name="_top" xlink:show="replace">статьи 3</text:a></text:p>
      <text:p text:style-name="Информацияоверсии"/>
      <text:p text:style-name="P41">Информация об изменениях:</text:p>
      <text:p text:style-name="Информацияоверсии"><text:bookmark-start text:name="anchor310"/><text:bookmark-end text:name="anchor310"/>Федеральный закон дополнен статьей 3.1 с 10 января 2021 г. -<text:s/><text:a xlink:href="http://ivo.garant.ru/document/redirect/400157182/12" office:target-frame-name="_top" xlink:show="replace">Федеральный закон</text:a><text:s/>от 30 декабря 2020 г. №<text:s/>505-ФЗ</text:p>
      <text:p text:style-name="P42">ГАРАНТ:</text:p>
      <text:p text:style-name="Комментарий">Положения статьи 3.1 (в редакции<text:s/><text:a xlink:href="http://ivo.garant.ru/document/redirect/400157182/12" office:target-frame-name="_top" xlink:show="replace">Федерального закона</text:a><text:s/>от 30 декабря 2020 г. № 505-ФЗ)<text:s/><text:a xlink:href="http://ivo.garant.ru/document/redirect/400157182/6" office:target-frame-name="_top" xlink:show="replace">применяются</text:a><text:s/>к населенным пунктам, сведения о границах которых внесены в Единый государственный реестр недвижимости</text:p>
      <text:p text:style-name="Заголовокстатьи"><text:span text:style-name="T43">Статья 3.1.</text:span><text:s/>Особенности регулирования земельных и градостроительных отношений в населенных пунктах в составе особо охраняемых природных территорий</text:p>
      <text:p text:style-name="Нормальный"><text:bookmark-start text:name="anchor311"/><text:bookmark-end text:name="anchor311"/>1. Населенные пункты могут быть включены в состав особо охраняемых природных территорий без изъятия расположенных на их территориях земельных участков и иной недвижимости у правообладателей (за исключением государственных природных заповедников), если это не противоречит режиму особой охраны соответствующей категории особо охраняемых природных территорий. В случае зонирования особо охраняемой природной<text:s/>территории населенные пункты включаются в состав функциональных зон, режим которых допускает осуществление хозяйственной деятельности.</text:p>
      <text:p text:style-name="Нормальный"><text:bookmark-start text:name="anchor312"/><text:bookmark-end text:name="anchor312"/>2. Оборот земельных участков на территории населенного пункта, включенного в состав особо охраняемой природной территории федерального или регионального значения, не ограничивается. Такие земельные участки могут находиться по основаниям, предусмотренным законом, в собственности Российской Федерации, субъектов Российской Федерации, муниципальной<text:s/><text:soft-page-break/>собственности, собственности<text:s/>граждан или юридических лиц либо относиться к земельным участкам, государственная собственность на которые не разграничена. Предоставление земельных участков, находящихся в государственной или муниципальной собственности, осуществляется в соответствии с<text:s/><text:a xlink:href="http://ivo.garant.ru/document/redirect/12124624/50001" office:target-frame-name="_top" xlink:show="replace">земельным законодательством</text:a>.</text:p>
      <text:p text:style-name="Нормальный"><text:bookmark-start text:name="anchor313"/><text:bookmark-end text:name="anchor313"/>3. Использование земельных участков на территории населенного пункта, включенного в состав особо охраняемой природной территории, должно осуществляться с учетом режима особой охраны этой особо охраняемой природной территории. Градостроительный регламент применительно к территории такого населенного пункта устанавливается в соответствии с<text:s/><text:a xlink:href="http://ivo.garant.ru/document/redirect/12138258/36" office:target-frame-name="_top" xlink:show="replace">законодательством</text:a><text:s/>о градостроительной деятельности и настоящим Федеральным законом. Положением об особо охраняемой природной территории могут устанавливаться требования к градостроительному регламенту.</text:p>
      <text:p text:style-name="Нормальный"><text:bookmark-start text:name="anchor314"/><text:bookmark-end text:name="anchor314"/>4. Положения настоящей статьи не распространяются в отношении особо охраняемых природных территорий, полностью расположенных на территории населенного пункта, а если особо охраняемая природная территория расположена на территории населенного пункта частично, в отношении той ее части, которая расположена в границах<text:s/>населенного пункта.</text:p>
      <text:p text:style-name="Нормальный"/>
      <text:p text:style-name="P44">Информация об изменениях:</text:p>
      <text:p text:style-name="Информацияоверсии"><text:bookmark-start text:name="anchor4"/><text:bookmark-end text:name="anchor4"/>Статья 4 изменена с 1 июля 2021 г. -<text:s/><text:a xlink:href="http://ivo.garant.ru/document/redirect/400889843/14001" office:target-frame-name="_top" xlink:show="replace">Федеральный закон</text:a><text:s/>от 11 июня 2021 г. № 170-ФЗ</text:p>
      <text:p text:style-name="Информацияоверсии"><text:a xlink:href="http://ivo.garant.ru/document/redirect/77708635/4" office:target-frame-name="_top" xlink:show="replace">См. предыдущую редакцию</text:a></text:p>
      <text:p text:style-name="Заголовокстатьи"><text:span text:style-name="T45">Статья 4.</text:span><text:s/>Государственный кадастр особо охраняемых природных территорий</text:p>
      <text:p text:style-name="Нормальный"><text:bookmark-start text:name="anchor41"/><text:bookmark-end text:name="anchor41"/>Государственный кадастр особо охраняемых природных территорий включает в себя сведения о статусе этих территорий, об их географическом положении и границах, режиме особой охраны этих территорий, природопользователях, эколого-просветительской, научной, экономической, исторической и культурной ценности.</text:p>
      <text:p text:style-name="Нормальный"><text:bookmark-start text:name="anchor42"/><text:bookmark-end text:name="anchor42"/>Государственный кадастр особо охраняемых природных территорий ведется в целях оценки состояния природно-заповедного фонда, определения перспектив развития сети данных территорий, повышения эффективности государственного контроля (надзора) в области охраны и использования особо охраняемых природных территорий, а также учета данных территорий при планировании социально-экономического развития регионов.</text:p>
      <text:p text:style-name="Нормальный"><text:bookmark-start text:name="anchor403"/><text:bookmark-end text:name="anchor403"/><text:a xlink:href="http://ivo.garant.ru/document/redirect/70161882/1000" office:target-frame-name="_top" xlink:show="replace">Порядок</text:a><text:s/>ведения государственного кадастра особо охраняемых природных территорий устанавливается уполномоченным Правительством Российской Федерации федеральным органом исполнительной власти.</text:p>
      <text:p text:style-name="P46">ГАРАНТ:</text:p>
      <text:p text:style-name="Комментарий">См. комментарии к статье 4 настоящего Федерального закона</text:p>
      <text:p text:style-name="Комментарий"/>
      <text:p text:style-name="P47">Информация об изменениях:</text:p>
      <text:p text:style-name="Информацияоверсии"><text:bookmark-start text:name="anchor5"/><text:bookmark-end text:name="anchor5"/>Статья 5 изменена с 1 сентября 2023 г. -<text:s/><text:a xlink:href="http://ivo.garant.ru/document/redirect/406559739/13" office:target-frame-name="_top" xlink:show="replace">Федеральный закон</text:a><text:s/>от 18 марта 2023 г. № 77-ФЗ</text:p>
      <text:p text:style-name="Информацияоверсии"><text:a xlink:href="http://ivo.garant.ru/document/redirect/76815716/5" office:target-frame-name="_top" xlink:show="replace">См. предыдущую редакцию</text:a></text:p>
      <text:p text:style-name="Заголовокстатьи"><text:span text:style-name="T48">Статья 5.</text:span><text:s/>Участие граждан, а также общественных объединений и некоммерческих организаций, осуществляющих деятельность в области охраны окружающей среды, в охране и использовании особо охраняемых природных территорий</text:p>
      <text:p text:style-name="Нормальный">Граждане, а также общественные объединения и некоммерческие организации, осуществляющие деятельность в области охраны окружающей среды, вправе оказывать содействие органам государственной власти Российской Федерации, органам государственной власти субъектов Российской Федерации, органам местного самоуправления в осуществлении мероприятий по охране и использованию особо охраняемых природных территорий. При осуществлении этих мероприятий органы государственной власти Российской Федерации, органы государственной власти субъектов Российской Федерации, органы местного самоуправления учитывают предложения граждан, а также общественных объединений и некоммерческих организаций, осуществляющих деятельность в области охраны окружающей среды.</text:p>
      <text:p text:style-name="P49">ГАРАНТ:</text:p>
      <text:soft-page-break/>
      <text:p text:style-name="Комментарий">См. комментарии к статье 5 настоящего Федерального закона</text:p>
      <text:p text:style-name="Комментарий"/>
      <text:p text:style-name="P50">Информация об изменениях:</text:p>
      <text:p text:style-name="Информацияоверсии"><text:bookmark-start text:name="anchor51"/><text:bookmark-end text:name="anchor51"/>Раздел I дополнен статьей 5.1 с 3 августа<text:s/>2018 г. -<text:s/><text:a xlink:href="http://ivo.garant.ru/document/redirect/72005530/11" office:target-frame-name="_top" xlink:show="replace">Федеральный закон</text:a><text:s/>от 3 августа 2018 г. № 321-ФЗ</text:p>
      <text:p text:style-name="Заголовокстатьи"><text:span text:style-name="T51">Статья 5.1.</text:span><text:s/>Порядок посещения особо охраняемых природных территорий</text:p>
      <text:p text:style-name="P52">Информация об изменениях:</text:p>
      <text:p text:style-name="Информацияоверсии"><text:bookmark-start text:name="anchor511"/><text:bookmark-end text:name="anchor511"/>Пункт 1 изменен с 1 сентября<text:s/>2025 г. -<text:s/><text:a xlink:href="http://ivo.garant.ru/document/redirect/411108290/21" office:target-frame-name="_top" xlink:show="replace">Федеральный закон</text:a><text:s/>от 13 декабря 2024 г. № 460-ФЗ</text:p>
      <text:p text:style-name="Информацияоверсии"><text:a xlink:href="http://ivo.garant.ru/document/redirect/76846184/511" office:target-frame-name="_top" xlink:show="replace">См. предыдущую редакцию</text:a></text:p>
      <text:p text:style-name="Нормальный">1. Посещение физическими лицами особо охраняемых природных территорий, в том числе в целях туризма, осуществляется в соответствии с установленным для таких территорий режимом особой охраны.</text:p>
      <text:p text:style-name="Нормальный"><text:bookmark-start text:name="anchor5112"/><text:bookmark-end text:name="anchor5112"/>Режим особой охраны на особо охраняемых природных территориях, находящихся в ведении федерального органа исполнительной власти в области государственной охраны, устанавливается с учетом необходимости обеспечения безопасности объектов государственной охраны и защиты охраняемых объектов, предусмотренных<text:s/><text:a xlink:href="http://ivo.garant.ru/document/redirect/10105588/0" office:target-frame-name="_top" xlink:show="replace">Федеральным законом</text:a><text:s/>от 27 мая 1996 года N 57-ФЗ "О государственной охране".</text:p>
      <text:p text:style-name="Нормальный"><text:bookmark-start text:name="anchor512"/><text:bookmark-end text:name="anchor512"/>2. Физические лица, не проживающие в населенных пунктах, расположенных в границах особо охраняемых природных территорий, могут посещать такие территории бесплатно или<text:s/>за плату.<text:s/><text:a xlink:href="http://ivo.garant.ru/document/redirect/74374474/1000" office:target-frame-name="_top" xlink:show="replace">Порядок</text:a><text:s/>определения указанной платы, а также случаи освобождения от взимания платы устанавливаются Правительством Российской Федерации.</text:p>
      <text:p text:style-name="Нормальный"/>
      <text:p text:style-name="P53">Информация об изменениях:</text:p>
      <text:p text:style-name="Информацияоверсии"><text:bookmark-start text:name="anchor52"/><text:bookmark-end text:name="anchor52"/>Раздел I дополнен статьей 5.2 с 1 сентября 2023 г. -<text:s/><text:a xlink:href="http://ivo.garant.ru/document/redirect/406559739/15" office:target-frame-name="_top" xlink:show="replace">Федеральный закон</text:a><text:s/>от 18 марта 2023 г. № 77-ФЗ</text:p>
      <text:p text:style-name="Заголовокстатьи"><text:span text:style-name="T54">Статья 5.2</text:span>. Туризм на особо охраняемых природных территориях и его критерии, особенности</text:p>
      <text:p text:style-name="Нормальный"><text:bookmark-start text:name="anchor521"/><text:bookmark-end text:name="anchor521"/>1. Под<text:s/>туризмом на особо охраняемых природных территориях (далее также - туризм) понимаются временные выезды (путешествия) граждан Российской Федерации, иностранных граждан и лиц без гражданства с постоянного места жительства на особо охраняемые природные территории в целях посещения уникальных природных комплексов и объектов и иных предусмотренных настоящим Федеральным законом целях.</text:p>
      <text:p text:style-name="Нормальный"><text:bookmark-start text:name="anchor522"/><text:bookmark-end text:name="anchor522"/>2. Основными критериями, особенностями организации и осуществления туризма на особо охраняемых природных территориях являются:</text:p>
      <text:p text:style-name="Нормальный"><text:bookmark-start text:name="anchor5221"/><text:bookmark-end text:name="anchor5221"/>а) сохранение уникальных и типичных природных комплексов и объектов, объектов растительного и животного мира, естественных экологических систем, биоразнообразия;</text:p>
      <text:p text:style-name="Нормальный"><text:bookmark-start text:name="anchor5222"/><text:bookmark-end text:name="anchor5222"/>б) минимизация негативного воздействия на окружающую среду при осуществлении туризма;</text:p>
      <text:p text:style-name="Нормальный"><text:bookmark-start text:name="anchor5223"/><text:bookmark-end text:name="anchor5223"/>в) соблюдение установленной предельно допустимой рекреационной емкости особо охраняемой природной территории при осуществлении туризма (максимального количества посетителей, которые могут посетить в качестве туриста особо охраняемую природную территорию либо ее отдельные части в единицу времени без деградации природных комплексов и объектов, объектов растительного и животного мира, естественных экологических систем), режима ее особой охраны;</text:p>
      <text:p text:style-name="Нормальный"><text:bookmark-start text:name="anchor5224"/><text:bookmark-end text:name="anchor5224"/>г) осуществление туризма на специально оборудованных для этого местах и маршрутах;</text:p>
      <text:p text:style-name="Нормальный"><text:bookmark-start text:name="anchor5225"/><text:bookmark-end text:name="anchor5225"/>д) сохранение объектов культурного наследия (памятников истории и культуры) народов Российской Федерации.</text:p>
      <text:p text:style-name="Нормальный"><text:bookmark-start text:name="anchor523"/><text:bookmark-end text:name="anchor523"/>3. Организация туризма на особо охраняемых природных территориях осуществляется:</text:p>
      <text:p text:style-name="Нормальный"><text:bookmark-start text:name="anchor5231"/><text:bookmark-end text:name="anchor5231"/>а) в отношении особо охраняемых природных территорий федерального значения - федеральными органами исполнительной власти, в ведении которых находятся такие территории;</text:p>
      <text:p text:style-name="P55">Информация об изменениях:</text:p>
      <text:p text:style-name="Информацияоверсии"><text:bookmark-start text:name="anchor5232"/><text:bookmark-end text:name="anchor5232"/><text:soft-page-break/>Подпункт "б" изменен с 19 августа 2024 г. -<text:s/><text:a xlink:href="http://ivo.garant.ru/document/redirect/409493579/731" office:target-frame-name="_top" xlink:show="replace">Федеральный<text:s/>закон</text:a><text:s/>от 8 августа 2024 г. № 232-ФЗ</text:p>
      <text:p text:style-name="Информацияоверсии"><text:a xlink:href="http://ivo.garant.ru/document/redirect/76837692/5232" office:target-frame-name="_top" xlink:show="replace">См. предыдущую редакцию</text:a></text:p>
      <text:p text:style-name="Нормальный">б) в отношении особо охраняемых природных территорий регионального значения - исполнительными органами субъектов Российской Федерации, в ведении которых находятся такие территории;</text:p>
      <text:p text:style-name="Нормальный"><text:bookmark-start text:name="anchor5233"/><text:bookmark-end text:name="anchor5233"/>в) в отношении особо охраняемых природных территорий местного значения - органами местного самоуправления, в ведении которых находятся такие территории.</text:p>
      <text:p text:style-name="Нормальный"><text:bookmark-start text:name="anchor524"/><text:bookmark-end text:name="anchor524"/>4.<text:s/><text:a xlink:href="http://ivo.garant.ru/document/redirect/408265771/1000" office:target-frame-name="_top" xlink:show="replace">Правила</text:a><text:s/>организации и осуществления туризма, в том числе обеспечения безопасности туризма на особо охраняемых природных территориях федерального значения, и<text:s/><text:a xlink:href="http://ivo.garant.ru/document/redirect/407923411/1000" office:target-frame-name="_top" xlink:show="replace">порядок</text:a><text:s/>расчета предельно допустимой рекреационной емкости особо охраняемых природных территорий федерального значения при осуществлении туризма утверждаются Правительством Российской Федерации.</text:p>
      <text:p text:style-name="P56">Информация об изменениях:</text:p>
      <text:p text:style-name="Информацияоверсии"><text:bookmark-start text:name="anchor525"/><text:bookmark-end text:name="anchor525"/>Пункт 5 изменен с 19 августа 2024 г.<text:s/>-<text:s/><text:a xlink:href="http://ivo.garant.ru/document/redirect/409493579/732" office:target-frame-name="_top" xlink:show="replace">Федеральный закон</text:a><text:s/>от 8 августа 2024 г. № 232-ФЗ</text:p>
      <text:p text:style-name="Информацияоверсии"><text:a xlink:href="http://ivo.garant.ru/document/redirect/76837692/525" office:target-frame-name="_top" xlink:show="replace">См. предыдущую редакцию</text:a></text:p>
      <text:p text:style-name="Нормальный">5. Исполнительные органы субъектов<text:s/>Российской Федерации и органы местного самоуправления, в ведении которых находятся соответственно особо охраняемые природные территории регионального и местного значения, утверждают правила организации и осуществления туризма, в том числе обеспечения безопасности туризма на особо охраняемых природных территориях, и порядок расчета предельно допустимой рекреационной емкости таких территорий при осуществлении туризма на основании утверждаемых Правительством Российской Федерации<text:s/><text:a xlink:href="http://ivo.garant.ru/document/redirect/408265773/1000" office:target-frame-name="_top" xlink:show="replace">типовых правил</text:a><text:s/>организации и осуществления туризма, в том числе обеспечения безопасности туризма на особо охраняемых природных территориях регионального и местного значения, и<text:s/><text:a xlink:href="http://ivo.garant.ru/document/redirect/407923417/1000" office:target-frame-name="_top" xlink:show="replace">типового порядка</text:a><text:s/>расчета предельно допустимой рекреационной емкости таких территорий при осуществлении туризма.</text:p>
      <text:p text:style-name="Нормальный"/>
      <text:h text:style-name="Заголовок1" text:outline-level="1"><text:bookmark-start text:name="anchor200"/><text:bookmark-end text:name="anchor200"/>Раздел II. Государственные природные заповедники</text:h>
      <text:p text:style-name="P57">ГАРАНТ:</text:p>
      <text:p text:style-name="Комментарий">О государственных природных заповедниках см. также:</text:p>
      <text:p text:style-name="Комментарий"><text:a xlink:href="http://ivo.garant.ru/document/redirect/12125350/583" office:target-frame-name="_top" xlink:show="replace">Федеральный закон</text:a><text:s/>от 10 января 2002 г. N 7-ФЗ,</text:p>
      <text:p text:style-name="Комментарий"><text:a xlink:href="http://ivo.garant.ru/document/redirect/2108352/1000" office:target-frame-name="_top" xlink:show="replace">постановление</text:a><text:s/>Правительства РСФСР от 18 декабря 1991 г. N 48</text:p>
      <text:p text:style-name="Комментарий"/>
      <text:p text:style-name="P58">Информация об изменениях:</text:p>
      <text:p text:style-name="Информацияоверсии"><text:bookmark-start text:name="anchor6"/><text:bookmark-end text:name="anchor6"/><text:a xlink:href="http://ivo.garant.ru/document/redirect/70552582/1004" office:target-frame-name="_top" xlink:show="replace">Федеральным законом</text:a><text:s/>от 28 декабря 2013 г. № 406-ФЗ статья 6 настоящего Федерального закона изложена в новой редакции</text:p>
      <text:p text:style-name="Информацияоверсии"><text:a xlink:href="http://ivo.garant.ru/document/redirect/57742610/6" office:target-frame-name="_top" xlink:show="replace">См. текст статьи в предыдущей редакции</text:a></text:p>
      <text:p text:style-name="Заголовокстатьи"><text:span text:style-name="T59">Статья 6.</text:span><text:s/>Общие положения о государственных природных заповедниках</text:p>
      <text:p text:style-name="Нормальный"><text:bookmark-start text:name="anchor601"/><text:bookmark-end text:name="anchor601"/>1. Государственные природные заповедники относятся к особо охраняемым природным территориям федерального значения. В границах государственных природных заповедников природная среда сохраняется в естественном состоянии и полностью запрещается<text:s/>экономическая и иная деятельность, за исключением случаев, предусмотренных настоящим Федеральным законом.</text:p>
      <text:p text:style-name="P60">Информация об изменениях:</text:p>
      <text:p text:style-name="Информацияоверсии"><text:bookmark-start text:name="anchor602"/><text:bookmark-end text:name="anchor602"/>Пункт 2 изменен с 3 августа 2018 г. -<text:s/><text:a xlink:href="http://ivo.garant.ru/document/redirect/72005530/121" office:target-frame-name="_top" xlink:show="replace">Федеральный закон</text:a><text:s/>от 3 августа 2018 г. № 321-ФЗ</text:p>
      <text:p text:style-name="Информацияоверсии"><text:a xlink:href="http://ivo.garant.ru/document/redirect/77670402/602" office:target-frame-name="_top" xlink:show="replace">См. предыдущую редакцию</text:a></text:p>
      <text:p text:style-name="Нормальный">2. Земельные участки и природные ресурсы, расположенные в границах государственных природных заповедников, находятся в федеральной<text:s/>собственности. Земельные участки, расположенные в границах государственных природных заповедников, не подлежат отчуждению из федеральной собственности.</text:p>
      <text:soft-page-break/>
      <text:p text:style-name="P61">ГАРАНТ:</text:p>
      <text:p text:style-name="Комментарий">Правовой режим объектов гражданских прав, которые до 1 октября 2013 г. признавались изъятыми из<text:s/>оборота и в соответствии с<text:s/><text:a xlink:href="http://ivo.garant.ru/document/redirect/10164072/12902" office:target-frame-name="_top" xlink:show="replace">пунктом 2 статьи 129</text:a><text:s/>ГК РФ (в редакции<text:s/><text:a xlink:href="http://ivo.garant.ru/document/redirect/70405592/122" office:target-frame-name="_top" xlink:show="replace">Федерального закона</text:a><text:s/>от 2 июля 2013 г. № 142-ФЗ) признаются ограниченными в обороте,<text:s/><text:a xlink:href="http://ivo.garant.ru/document/redirect/70405592/34" office:target-frame-name="_top" xlink:show="replace">сохраняется</text:a></text:p>
      <text:p text:style-name="P62">Информация об изменениях:</text:p>
      <text:p text:style-name="Информацияоверсии"><text:bookmark-start text:name="anchor621"/><text:bookmark-end text:name="anchor621"/>Статья 6 дополнена пунктом 2.1 с 3 августа 2018 г. -<text:s/><text:a xlink:href="http://ivo.garant.ru/document/redirect/72005530/122" office:target-frame-name="_top" xlink:show="replace">Федеральный закон</text:a><text:s/>от 3 августа 2018 г. № 321-ФЗ</text:p>
      <text:p text:style-name="Нормальный">2.1. Запрещается изменение целевого назначения земель и земельных участков, расположенных в границах государственных природных заповедников.</text:p>
      <text:p text:style-name="Нормальный"><text:bookmark-start text:name="anchor603"/><text:bookmark-end text:name="anchor603"/>3.<text:s/><text:a xlink:href="http://ivo.garant.ru/document/redirect/3998909/0" office:target-frame-name="_top" xlink:show="replace">Положение</text:a><text:s/>о государственном природном заповеднике утверждается федеральным органом исполнительной власти, в ведении которого он находится.</text:p>
      <text:p text:style-name="P63">ГАРАНТ:</text:p>
      <text:p text:style-name="Комментарий">См. комментарии к статье 6 настоящего Федерального закона</text:p>
      <text:p text:style-name="Комментарий"/>
      <text:p text:style-name="Заголовокстатьи"><text:bookmark-start text:name="anchor7"/><text:bookmark-end text:name="anchor7"/><text:span text:style-name="T64">Статья 7.</text:span><text:s/>Задачи государственных природных заповедников</text:p>
      <text:p text:style-name="Нормальный">На государственные природные заповедники возлагаются следующие задачи:</text:p>
      <text:p text:style-name="P65">Информация об изменениях:</text:p>
      <text:p text:style-name="Информацияоверсии"><text:bookmark-start text:name="anchor71"/><text:bookmark-end text:name="anchor71"/>Подпункт "а" изменен с 1 сентября 2023 г. -<text:s/><text:a xlink:href="http://ivo.garant.ru/document/redirect/406559739/161" office:target-frame-name="_top" xlink:show="replace">Федеральный закон</text:a><text:s/>от 18 марта 2023 г. № 77-ФЗ</text:p>
      <text:p text:style-name="Информацияоверсии"><text:a xlink:href="http://ivo.garant.ru/document/redirect/76815716/71" office:target-frame-name="_top" xlink:show="replace">См. предыдущую редакцию</text:a></text:p>
      <text:p text:style-name="Нормальный">а)<text:s/><text:a xlink:href="http://ivo.garant.ru/document/redirect/2169836/1000" office:target-frame-name="_top" xlink:show="replace">осуществление</text:a><text:s/>охраны<text:s/>уникальных и типичных природных комплексов и объектов, объектов растительного и животного мира, естественных экологических систем, биоразнообразия в целях поддержания их в естественном состоянии;</text:p>
      <text:p text:style-name="P66">Информация об изменениях:</text:p>
      <text:p text:style-name="Информацияоверсии"><text:bookmark-start text:name="anchor72"/><text:bookmark-end text:name="anchor72"/>Подпункт "б" изменен с 3 августа 2018 г. -<text:s/><text:a xlink:href="http://ivo.garant.ru/document/redirect/72005530/13" office:target-frame-name="_top" xlink:show="replace">Федеральный закон</text:a><text:s/>от 3 августа 2018 г. № 321-ФЗ</text:p>
      <text:p text:style-name="Информацияоверсии"><text:a xlink:href="http://ivo.garant.ru/document/redirect/77670402/72" office:target-frame-name="_top" xlink:show="replace">См. предыдущую редакцию</text:a></text:p>
      <text:p text:style-name="Нормальный">б) организация и проведение научных исследований;</text:p>
      <text:p text:style-name="P67">Информация об изменениях:</text:p>
      <text:p text:style-name="Информацияоверсии"><text:bookmark-start text:name="anchor73"/><text:bookmark-end text:name="anchor73"/><text:a xlink:href="http://ivo.garant.ru/document/redirect/12191966/501" office:target-frame-name="_top" xlink:show="replace">Федеральным законом</text:a><text:s/>от 21 ноября 2011 г. N 331-ФЗ подпункт "в" статьи 7 настоящего Федерального закона изложен в новой редакции,<text:s/><text:a xlink:href="http://ivo.garant.ru/document/redirect/12191966/27" office:target-frame-name="_top" xlink:show="replace">вступающей в силу</text:a><text:s/>с 1 января 2012 г.</text:p>
      <text:p text:style-name="Информацияоверсии"><text:a xlink:href="http://ivo.garant.ru/document/redirect/5763001/73" office:target-frame-name="_top" xlink:show="replace">См. текст подпункта в предыдущей редакции</text:a></text:p>
      <text:p text:style-name="Нормальный">в) осуществление государственного экологического мониторинга (государственного мониторинга окружающей среды);</text:p>
      <text:p text:style-name="P68">Информация об изменениях:</text:p>
      <text:p text:style-name="Информацияоверсии"><text:bookmark-start text:name="anchor74"/><text:bookmark-end text:name="anchor74"/>Подпункт "г" изменен с 1 сентября 2023 г. -<text:s/><text:a xlink:href="http://ivo.garant.ru/document/redirect/406559739/162" office:target-frame-name="_top" xlink:show="replace">Федеральный закон</text:a><text:s/>от 18 марта 2023 г. № 77-ФЗ</text:p>
      <text:p text:style-name="Информацияоверсии"><text:a xlink:href="http://ivo.garant.ru/document/redirect/76815716/74" office:target-frame-name="_top" xlink:show="replace">См. предыдущую редакцию</text:a></text:p>
      <text:p text:style-name="Нормальный">г)<text:s/><text:a xlink:href="http://ivo.garant.ru/document/redirect/2169895/1000" office:target-frame-name="_top" xlink:show="replace">экологическое просвещение</text:a>;</text:p>
      <text:p text:style-name="Нормальный"><text:bookmark-start text:name="anchor75"/><text:bookmark-end text:name="anchor75"/>д)<text:s/><text:a xlink:href="http://ivo.garant.ru/document/redirect/12192462/200012" office:target-frame-name="_top" xlink:show="replace">утратил силу</text:a>;</text:p>
      <text:p text:style-name="P69">Информация об изменениях:</text:p>
      <text:p text:style-name="Информацияоверсии">См. текст<text:s/><text:a xlink:href="http://ivo.garant.ru/document/redirect/58164291/75" office:target-frame-name="_top" xlink:show="replace">подпункта "д" статьи<text:s/>7</text:a></text:p>
      <text:p text:style-name="Информацияоверсии"/>
      <text:p text:style-name="P70">Информация об изменениях:</text:p>
      <text:p text:style-name="Информацияоверсии"><text:bookmark-start text:name="anchor76"/><text:bookmark-end text:name="anchor76"/><text:a xlink:href="http://ivo.garant.ru/document/redirect/12164274/1112" office:target-frame-name="_top" xlink:show="replace">Федеральным законом</text:a><text:s/>от 30 декабря 2008 г. N 309-ФЗ в подпункт "е" статьи 7 настоящего Федерального закона внесены изменения</text:p>
      <text:p text:style-name="Информацияоверсии"><text:a xlink:href="http://ivo.garant.ru/document/redirect/5426824/76" office:target-frame-name="_top" xlink:show="replace">См. текст подпункта в предыдущей редакции</text:a></text:p>
      <text:p text:style-name="Нормальный">е) содействие в подготовке научных кадров и специалистов в области охраны окружающей среды;</text:p>
      <text:p text:style-name="P71">Информация об изменениях:</text:p>
      <text:p text:style-name="Информацияоверсии"><text:bookmark-start text:name="anchor77"/><text:bookmark-end text:name="anchor77"/><text:soft-page-break/>Статья 7 дополнена подпунктом "ж" с 1 сентября 2023 г. -<text:s/><text:a xlink:href="http://ivo.garant.ru/document/redirect/406559739/163" office:target-frame-name="_top" xlink:show="replace">Федеральный закон</text:a><text:s/>от 18 марта 2023 г. № 77-ФЗ</text:p>
      <text:p text:style-name="Нормальный">ж) организация и осуществление туризма.</text:p>
      <text:p text:style-name="Нормальный"/>
      <text:p text:style-name="P72">ГАРАНТ:</text:p>
      <text:p text:style-name="Комментарий">См. комментарии к статье 7 настоящего Федерального закона</text:p>
      <text:p text:style-name="Комментарий"/>
      <text:p text:style-name="P73">Информация об изменениях:</text:p>
      <text:p text:style-name="Информацияоверсии"><text:bookmark-start text:name="anchor8"/><text:bookmark-end text:name="anchor8"/>Статья 8 изменена с 3 августа 2018 г. -<text:s/><text:a xlink:href="http://ivo.garant.ru/document/redirect/72005530/14" office:target-frame-name="_top" xlink:show="replace">Федеральный закон</text:a><text:s/>от 3 августа 2018 г. № 321-ФЗ</text:p>
      <text:p text:style-name="Информацияоверсии"><text:a xlink:href="http://ivo.garant.ru/document/redirect/77670402/8" office:target-frame-name="_top" xlink:show="replace">См. предыдущую редакцию</text:a></text:p>
      <text:p text:style-name="Заголовокстатьи"><text:span text:style-name="T74">Статья 8.</text:span><text:s/>Порядок создания государственных природных заповедников</text:p>
      <text:p text:style-name="Нормальный">Создание<text:s/><text:a xlink:href="http://ivo.garant.ru/document/redirect/3998909/0" office:target-frame-name="_top" xlink:show="replace">государственных природных заповедников</text:a><text:s/>и расширение территорий государственных природных заповедников осуществляются решениями Правительства Российской Федерации, принимаемыми по представлению уполномоченного Правительством Российской Федерации федерального органа исполнительной власти.</text:p>
      <text:p text:style-name="P75">ГАРАНТ:</text:p>
      <text:p text:style-name="Комментарий">См. комментарии<text:s/>к статье 8 настоящего Федерального закона</text:p>
      <text:p text:style-name="Комментарий"/>
      <text:p text:style-name="Заголовокстатьи"><text:bookmark-start text:name="anchor9"/><text:bookmark-end text:name="anchor9"/><text:span text:style-name="T76">Статья 9.</text:span><text:s/>Режим особой охраны территорий государственных природных заповедников</text:p>
      <text:p text:style-name="P77">Информация об изменениях:</text:p>
      <text:p text:style-name="Информацияоверсии"><text:bookmark-start text:name="anchor11000"/><text:bookmark-end text:name="anchor11000"/>Пункт 1 изменен с 1 марта 2028 г. -<text:s/><text:a xlink:href="http://ivo.garant.ru/document/redirect/414700631/21" office:target-frame-name="_top" xlink:show="replace">Федеральный закон</text:a><text:s/>от 4 августа 2026 г. № 304-ФЗ</text:p>
      <text:p text:style-name="Информацияоверсии"><text:a xlink:href="http://ivo.garant.ru/document/redirect/483426981/11000" office:target-frame-name="_top" xlink:show="replace">См. будущую редакцию</text:a></text:p>
      <text:p text:style-name="Информацияоверсии">Пункт 1 изменен с 1 сентября 2023 г. -<text:s/><text:a xlink:href="http://ivo.garant.ru/document/redirect/406559739/1701" office:target-frame-name="_top" xlink:show="replace">Федеральный закон</text:a><text:s/>от 18 марта 2023 г. № 77-ФЗ</text:p>
      <text:p text:style-name="Информацияоверсии"><text:a xlink:href="http://ivo.garant.ru/document/redirect/76815716/11000" office:target-frame-name="_top" xlink:show="replace">См. предыдущую редакцию</text:a></text:p>
      <text:p text:style-name="Нормальный">1. На территории государственного природного заповедника запрещается любая деятельность, противоречащая задачам государственного природного заповедника и режиму особой охраны его территории. Конкретный режим особой охраны территории государственного природного заповедника устанавливается положением о государственном природном заповеднике, утверждаемым федеральным органом исполнительной власти, в ведении которого находится государственный природный заповедник.</text:p>
      <text:p text:style-name="Нормальный"><text:bookmark-start text:name="anchor9012"/><text:bookmark-end text:name="anchor9012"/>На территориях государственных природных заповедников запрещается интродукция живых организмов в целях их акклиматизации.</text:p>
      <text:p text:style-name="Нормальный"><text:bookmark-start text:name="anchor9013"/><text:bookmark-end text:name="anchor9013"/>На территориях государственных природных<text:s/>заповедников запрещается строительство объектов капитального строительства, некапитальных строений, сооружений в целях, не связанных с выполнением задач, возложенных на государственные природные заповедники.</text:p>
      <text:p text:style-name="Нормальный"><text:bookmark-start text:name="anchor9014"/><text:bookmark-end text:name="anchor9014"/>На территориях государственных природных заповедников рубки лесных насаждений осуществляются с учетом ограничений, установленных законодательством Российской Федерации. На участках государственных природных заповедников, в отношении которых законодательством Российской Федерации не установлены ограничения, в случае, если это не противоречит правовому режиму особой охраны территорий государственных природных заповедников и расположенных на них лесов, допускается проведение выборочных рубок лесных насаждений в целях обеспечения охраны и использования государственных природных заповедников, а также в целях обеспечения жизнедеятельности проживающих в пределах их территорий граждан, если выборочные рубки лесных насаждений не связаны с осуществлением такими гражданами предпринимательской деятельности.</text:p>
      <text:p text:style-name="Нормальный"><text:bookmark-start text:name="anchor902"/><text:bookmark-end text:name="anchor902"/>2. На территориях государственных природных заповедников допускаются мероприятия и деятельность, направленные на:</text:p>
      <text:p text:style-name="P78">Информация об изменениях:</text:p>
      <text:p text:style-name="Информацияоверсии"><text:bookmark-start text:name="anchor9021"/><text:bookmark-end text:name="anchor9021"/>Подпункт "а" изменен с 1 сентября 2023 г. -<text:s/><text:a xlink:href="http://ivo.garant.ru/document/redirect/406559739/8" office:target-frame-name="_top" xlink:show="replace">Федеральный закон</text:a><text:s/>от 18 марта 2023 г. № 77-ФЗ</text:p>
      <text:p text:style-name="Информацияоверсии"><text:a xlink:href="http://ivo.garant.ru/document/redirect/76815716/9021" office:target-frame-name="_top" xlink:show="replace">См. предыдущую редакцию</text:a></text:p>
      <text:p text:style-name="Нормальный">а) сохранение в естественном состоянии уникальных и типичных природных комплексов и объектов, объектов растительного и животного<text:s/>мира, естественных экологических систем, биоразнообразия;</text:p>
      <text:p text:style-name="Нормальный">б) поддержание условий, обеспечивающих санитарную и противопожарную безопасность;</text:p>
      <text:p text:style-name="Нормальный">в) предотвращение условий, способных вызвать стихийные бедствия, угрожающие жизни людей и населенным пунктам;</text:p>
      <text:p text:style-name="P79">Информация об изменениях:</text:p>
      <text:p text:style-name="Информацияоверсии"><text:bookmark-start text:name="anchor9024"/><text:bookmark-end text:name="anchor9024"/><text:a xlink:href="http://ivo.garant.ru/document/redirect/12191966/502" office:target-frame-name="_top" xlink:show="replace">Федеральным законом</text:a><text:s/>от 21 ноября 2011 г. N 331-ФЗ подпункт "г" пункта 2 статьи 9 настоящего Федерального закона изложен в новой редакции,<text:s/><text:a xlink:href="http://ivo.garant.ru/document/redirect/12191966/27" office:target-frame-name="_top" xlink:show="replace">вступающей в силу</text:a><text:s/>с 1 января 2012 г.</text:p>
      <text:p text:style-name="Информацияоверсии"><text:a xlink:href="http://ivo.garant.ru/document/redirect/5763001/9024" office:target-frame-name="_top" xlink:show="replace">См. текст подпункта в предыдущей редакции</text:a></text:p>
      <text:p text:style-name="Нормальный">г) осуществление государственного экологического мониторинга (государственного мониторинга окружающей среды);</text:p>
      <text:p text:style-name="Нормальный"><text:bookmark-start text:name="anchor9025"/><text:bookmark-end text:name="anchor9025"/>д) выполнение научно-исследовательских задач;</text:p>
      <text:p text:style-name="P80">Информация об изменениях:</text:p>
      <text:p text:style-name="Информацияоверсии"><text:bookmark-start text:name="anchor9026"/><text:bookmark-end text:name="anchor9026"/>Подпункт "е" изменен с 1 сентября 2023 г. -<text:s/><text:a xlink:href="http://ivo.garant.ru/document/redirect/406559739/9" office:target-frame-name="_top" xlink:show="replace">Федеральный закон</text:a><text:s/>от 18 марта 2023 г. № 77-ФЗ</text:p>
      <text:p text:style-name="Информацияоверсии"><text:a xlink:href="http://ivo.garant.ru/document/redirect/76815716/9026" office:target-frame-name="_top" xlink:show="replace">См. предыдущую редакцию</text:a></text:p>
      <text:p text:style-name="Нормальный">е) экологическое просвещение;</text:p>
      <text:p text:style-name="P81">Информация об изменениях:</text:p>
      <text:p text:style-name="Информацияоверсии"><text:bookmark-start text:name="anchor9028"/><text:bookmark-end text:name="anchor9028"/>Подпункт "ж" изменен с 1 июля 2021 г. -<text:s/><text:a xlink:href="http://ivo.garant.ru/document/redirect/400889843/14002" office:target-frame-name="_top" xlink:show="replace">Федеральный закон</text:a><text:s/>от 11 июня 2021 г. № 170-ФЗ</text:p>
      <text:p text:style-name="Информацияоверсии"><text:a xlink:href="http://ivo.garant.ru/document/redirect/77708635/9028" office:target-frame-name="_top" xlink:show="replace">См. предыдущую редакцию</text:a></text:p>
      <text:p text:style-name="Нормальный">ж) осуществление государственного контроля (надзора) в области охраны и использования особо охраняемых природных территорий;</text:p>
      <text:p text:style-name="P82">Информация об изменениях:</text:p>
      <text:p text:style-name="Информацияоверсии"><text:bookmark-start text:name="anchor9029"/><text:bookmark-end text:name="anchor9029"/>Пункт 2 дополнен подпунктом "з" с 1 сентября 2023 г. -<text:s/><text:a xlink:href="http://ivo.garant.ru/document/redirect/406559739/10" office:target-frame-name="_top" xlink:show="replace">Федеральный закон</text:a><text:s/>от 18 марта 2023 г. № 77-ФЗ</text:p>
      <text:p text:style-name="Нормальный">з) организация и осуществление туризма.</text:p>
      <text:p text:style-name="Нормальный"><text:bookmark-start text:name="anchor12000"/><text:bookmark-end text:name="anchor12000"/>3. В государственных природных заповедниках могут выделяться участки, на которых исключается всякое вмешательство человека в природные процессы.</text:p>
      <text:p text:style-name="Нормальный">Размеры этих участков определяются исходя из необходимости сохранения всего природного комплекса в естественном состоянии.</text:p>
      <text:p text:style-name="P83">Информация об изменениях:</text:p>
      <text:p text:style-name="Информацияоверсии"><text:bookmark-start text:name="anchor13000"/><text:bookmark-end text:name="anchor13000"/>Пункт 4 изменен с 1 сентября 2023 г. -<text:s/><text:a xlink:href="http://ivo.garant.ru/document/redirect/406559739/1703" office:target-frame-name="_top" xlink:show="replace">Федеральный закон</text:a><text:s/>от 18 марта 2023 г. № 77-ФЗ</text:p>
      <text:p text:style-name="Информацияоверсии"><text:a xlink:href="http://ivo.garant.ru/document/redirect/76815716/13000" office:target-frame-name="_top" xlink:show="replace">См. предыдущую редакцию</text:a></text:p>
      <text:p text:style-name="Нормальный">4. На специально выделенных участках частичного хозяйственного использования, не включающих естественные экологические системы, природные комплексы и объекты и не являющихся средой обитания объектов растительного и животного мира, ради сохранения которых создавался государственный природный заповедник, допускается деятельность, которая направлена на организацию и осуществление туризма,<text:s/>обеспечение охраны и использования государственного природного заповедника и обеспечение жизнедеятельности граждан, проживающих на его территории.</text:p>
      <text:p text:style-name="P84">Информация об изменениях:</text:p>
      <text:p text:style-name="Информацияоверсии"><text:bookmark-start text:name="anchor905"/><text:bookmark-end text:name="anchor905"/>Пункт 5 изменен с 1 сентября 2023 г. -<text:s/><text:a xlink:href="http://ivo.garant.ru/document/redirect/406559739/1704" office:target-frame-name="_top" xlink:show="replace">Федеральный закон</text:a><text:s/>от 18 марта 2023 г. № 77-ФЗ</text:p>
      <text:p text:style-name="Информацияоверсии"><text:a xlink:href="http://ivo.garant.ru/document/redirect/76815716/905" office:target-frame-name="_top" xlink:show="replace">См. предыдущую редакцию</text:a></text:p>
      <text:p text:style-name="Нормальный">5. Пребывание на территориях государственных природных заповедников физических лиц, не являющихся работниками федеральных государственных бюджетных учреждений, осуществляющих управление государственными природными заповедниками, должностными лицами федерального органа исполнительной власти, в ведении которого находятся государственные природные заповедники, допускается только при наличии разрешения федеральных государственных<text:s/><text:soft-page-break/>бюджетных учреждений, осуществляющих управление государственными природными заповедниками, или федерального органа исполнительной власти, в ведении которого находятся государственные природные заповедники.</text:p>
      <text:p text:style-name="Нормальный"><text:bookmark-start text:name="anchor9052"/><text:bookmark-end text:name="anchor9052"/>За посещение физическими лицами территорий государственных природных заповедников в целях туризма федеральными государственными бюджетными учреждениями, осуществляющими управление государственными природными заповедниками, взимается плата.</text:p>
      <text:p text:style-name="P85">ГАРАНТ:</text:p>
      <text:p text:style-name="Комментарий">См.<text:s/><text:a xlink:href="http://ivo.garant.ru/document/redirect/71580482/1000" office:target-frame-name="_top" xlink:show="replace">Порядок</text:a><text:s/>определения платы, взимаемой за посещение физическими лицами территорий государственных природных заповедников, находящихся в ведении Федерального<text:s/>агентства научных организаций, в целях познавательного туризма, утвержденный<text:s/><text:a xlink:href="http://ivo.garant.ru/document/redirect/71580482/0" office:target-frame-name="_top" xlink:show="replace">приказом</text:a><text:s/>ФАНО от 7 ноября 2016 г. N 51н</text:p>
      <text:p text:style-name="Комментарий">См. комментарии к статье 9 настоящего Федерального закона</text:p>
      <text:p text:style-name="Комментарий"/>
      <text:p text:style-name="Заголовокстатьи"><text:bookmark-start text:name="anchor10"/><text:bookmark-end text:name="anchor10"/><text:span text:style-name="T86">Статья 10.</text:span><text:s/>Государственные природные биосферные заповедники</text:p>
      <text:p text:style-name="P87">ГАРАНТ:</text:p>
      <text:p text:style-name="Комментарий">Биосферные полигоны, созданные на частях территорий государственных природных биосферных заповедников или присоединенные к биосферным заповедникам до 26 декабря 2022 г.,<text:s/><text:a xlink:href="http://ivo.garant.ru/document/redirect/404901627/2" office:target-frame-name="_top" xlink:show="replace">сохраняются</text:a><text:s/>в установленных границах, не подлежат дальнейшему расширению и их использование осуществляется с учетом допустимой антропогенной нагрузки на окружающую среду и с соблюдением режима особой охраны территорий в<text:s/>соответствии с настоящим Федеральным законом в<text:s/><text:a xlink:href="http://ivo.garant.ru/document/redirect/76804790/10" office:target-frame-name="_top" xlink:show="replace">редакции</text:a>, действовавшей до 26 декабря 2022 г.</text:p>
      <text:p text:style-name="Комментарий"/>
      <text:p text:style-name="P88">Информация об изменениях:</text:p>
      <text:p text:style-name="Информацияоверсии"><text:bookmark-start text:name="anchor14000"/><text:bookmark-end text:name="anchor14000"/>Пункт 1 изменен с 3 августа 2018 г. -<text:s/><text:a xlink:href="http://ivo.garant.ru/document/redirect/72005530/161" office:target-frame-name="_top" xlink:show="replace">Федеральный закон</text:a><text:s/>от 3 августа 2018 г. № 321-ФЗ</text:p>
      <text:p text:style-name="Информацияоверсии"><text:a xlink:href="http://ivo.garant.ru/document/redirect/77670402/14000" office:target-frame-name="_top" xlink:show="replace">См. предыдущую редакцию</text:a></text:p>
      <text:p text:style-name="Нормальный">1. Статус государственных природных биосферных заповедников имеют<text:s/>государственные природные заповедники, которые входят в международную сеть биосферных резерватов.</text:p>
      <text:p text:style-name="Нормальный"><text:bookmark-start text:name="anchor15000"/><text:bookmark-end text:name="anchor15000"/>2. Утратил силу с 26 декабря 2022 г. -<text:s/><text:a xlink:href="http://ivo.garant.ru/document/redirect/404901627/1" office:target-frame-name="_top" xlink:show="replace">Федеральный закон</text:a><text:s/>от 28 июня 2022 г. № 191-ФЗ</text:p>
      <text:p text:style-name="P89">Информация об изменениях:</text:p>
      <text:p text:style-name="Информацияоверсии"><text:a xlink:href="http://ivo.garant.ru/document/redirect/76804790/15000" office:target-frame-name="_top" xlink:show="replace">См. предыдущую редакцию</text:a></text:p>
      <text:p text:style-name="Нормальный"><text:bookmark-start text:name="anchor16000"/><text:bookmark-end text:name="anchor16000"/>3. Утратил силу с 26 декабря 2022 г. -<text:s/><text:a xlink:href="http://ivo.garant.ru/document/redirect/404901627/1" office:target-frame-name="_top" xlink:show="replace">Федеральный закон</text:a><text:s/>от 28 июня 2022 г. № 191-ФЗ</text:p>
      <text:p text:style-name="P90">Информация об изменениях:</text:p>
      <text:p text:style-name="Информацияоверсии"><text:a xlink:href="http://ivo.garant.ru/document/redirect/76804790/16000" office:target-frame-name="_top" xlink:show="replace">См. предыдущую редакцию</text:a></text:p>
      <text:p text:style-name="Нормальный"><text:bookmark-start text:name="anchor10004"/><text:bookmark-end text:name="anchor10004"/>4. Утратил силу с 26 декабря 2022 г. -<text:s/><text:a xlink:href="http://ivo.garant.ru/document/redirect/404901627/1" office:target-frame-name="_top" xlink:show="replace">Федеральный<text:s/>закон</text:a><text:s/>от 28 июня 2022 г. № 191-ФЗ</text:p>
      <text:p text:style-name="P91">Информация об изменениях:</text:p>
      <text:p text:style-name="Информацияоверсии"><text:a xlink:href="http://ivo.garant.ru/document/redirect/76804790/10004" office:target-frame-name="_top" xlink:show="replace">См. предыдущую редакцию</text:a></text:p>
      <text:p text:style-name="Нормальный"><text:bookmark-start text:name="anchor10005"/><text:bookmark-end text:name="anchor10005"/>5. Утратил силу с 26 декабря 2022 г. -<text:s/><text:a xlink:href="http://ivo.garant.ru/document/redirect/404901627/1" office:target-frame-name="_top" xlink:show="replace">Федеральный закон</text:a><text:s/>от 28 июня 2022 г. № 191-ФЗ</text:p>
      <text:p text:style-name="P92">Информация об изменениях:</text:p>
      <text:p text:style-name="Информацияоверсии"><text:a xlink:href="http://ivo.garant.ru/document/redirect/76804790/10005" office:target-frame-name="_top" xlink:show="replace">См. предыдущую редакцию</text:a></text:p>
      <text:p text:style-name="Информацияоверсии"/>
      <text:p text:style-name="P93">ГАРАНТ:</text:p>
      <text:p text:style-name="Комментарий">См. комментарии к статье 10 настоящего Федерального закона</text:p>
      <text:p text:style-name="Комментарий"/>
      <text:p text:style-name="P94">Информация об<text:s/>изменениях:</text:p>
      <text:p text:style-name="Информацияоверсии"><text:bookmark-start text:name="anchor11"/><text:bookmark-end text:name="anchor11"/><text:a xlink:href="http://ivo.garant.ru/document/redirect/70552582/1008" office:target-frame-name="_top" xlink:show="replace">Федеральным законом</text:a><text:s/>от 28 декабря 2013 г. № 406-ФЗ статья 11 настоящего Федерального закона изложена в новой редакции</text:p>
      <text:p text:style-name="Информацияоверсии"><text:a xlink:href="http://ivo.garant.ru/document/redirect/57742610/11" office:target-frame-name="_top" xlink:show="replace">См. текст статьи в предыдущей редакции</text:a></text:p>
      <text:p text:style-name="Заголовокстатьи"><text:span text:style-name="T95">Статья 11.</text:span><text:s/>Управление государственными природными заповедниками</text:p>
      <text:p text:style-name="Нормальный"><text:bookmark-start text:name="anchor17000"/><text:bookmark-end text:name="anchor17000"/><text:soft-page-break/>1. Управление государственными природными заповедниками осуществляется федеральными государственными бюджетными учреждениями, созданными в установленном<text:s/><text:a xlink:href="http://ivo.garant.ru/document/redirect/10105879/902" office:target-frame-name="_top" xlink:show="replace">законодательством</text:a><text:s/>Российской Федерации порядке.</text:p>
      <text:p text:style-name="Нормальный"><text:bookmark-start text:name="anchor1102"/><text:bookmark-end text:name="anchor1102"/>2. Земельные участки (в том числе земельные участки, на которых располагаются леса) в границах государственных природных заповедников предоставляются федеральным государственным бюджетным учреждениям, осуществляющим управление государственными природными заповедниками, в постоянное (бессрочное) пользование в соответствии с<text:s/><text:a xlink:href="http://ivo.garant.ru/document/redirect/10164072/268" office:target-frame-name="_top" xlink:show="replace">законодательством</text:a><text:s/>Российской Федерации.</text:p>
      <text:p text:style-name="Нормальный"><text:bookmark-start text:name="anchor18000"/><text:bookmark-end text:name="anchor18000"/>3. Запрещается изъятие или иное прекращение прав на земельные участки и лесные участки, предоставленные федеральным государственным бюджетным учреждениям, осуществляющим управление государственными природными заповедниками, за исключением случаев, предусмотренных федеральными законами.</text:p>
      <text:p text:style-name="Нормальный"><text:bookmark-start text:name="anchor1104"/><text:bookmark-end text:name="anchor1104"/>4. Федеральные государственные бюджетные учреждения, осуществляющие управление государственными природными заповедниками, имеют свою символику (флаги, вымпелы, эмблемы и другие словесные, изобразительные и объемные обозначения или их комбинации, отражающие характерные особенности государственных природных заповедников), порядок утверждения и использования которой устанавливается федеральным органом исполнительной власти, в ведении которого находятся государственные природные заповедники.</text:p>
      <text:p text:style-name="P96">ГАРАНТ:</text:p>
      <text:p text:style-name="Комментарий">О символике государственных природных заповедников в Российской Федерации см.<text:s/><text:a xlink:href="http://ivo.garant.ru/document/redirect/2107745/0" office:target-frame-name="_top" xlink:show="replace">постановление</text:a><text:s/>Правительства РФ от 7 октября 1996 г. N 1168</text:p>
      <text:p text:style-name="Комментарий"/>
      <text:p text:style-name="P97">Информация об изменениях:</text:p>
      <text:p text:style-name="Информацияоверсии"><text:bookmark-start text:name="anchor1105"/><text:bookmark-end text:name="anchor1105"/><text:a xlink:href="http://ivo.garant.ru/document/redirect/70681110/41" office:target-frame-name="_top" xlink:show="replace">Федеральным законом</text:a><text:s/>от 23 июня 2014 г. № 171-ФЗ в пункт 5 статьи 11 настоящего Федерального закона внесены изменения,<text:s/><text:a xlink:href="http://ivo.garant.ru/document/redirect/70681110/351" office:target-frame-name="_top" xlink:show="replace">вступающие в силу</text:a><text:s/>с 1 марта 2015 г.</text:p>
      <text:p text:style-name="Информацияоверсии"><text:a xlink:href="http://ivo.garant.ru/document/redirect/58060774/1105" office:target-frame-name="_top" xlink:show="replace">См. текст пункта в предыдущей редакции</text:a></text:p>
      <text:p text:style-name="Нормальный">5. Федеральные государственные бюджетные учреждения, осуществляющие управление государственными природными заповедниками, вправе предоставлять на участках частичного хозяйственного использования своим работникам в безвозмездное пользование служебные наделы в порядке, установленном<text:s/><text:a xlink:href="http://ivo.garant.ru/document/redirect/12124624/24" office:target-frame-name="_top" xlink:show="replace">Земельным кодексом</text:a><text:s/>Российской Федерации.</text:p>
      <text:p text:style-name="P98">ГАРАНТ:</text:p>
      <text:p text:style-name="Комментарий">См. комментарии к статье 11 настоящего Федерального закона</text:p>
      <text:p text:style-name="Комментарий"/>
      <text:h text:style-name="Заголовок1" text:outline-level="1"><text:bookmark-start text:name="anchor300"/><text:bookmark-end text:name="anchor300"/>Раздел III. Национальные парки</text:h>
      <text:p text:style-name="P99">ГАРАНТ:</text:p>
      <text:p text:style-name="Комментарий">О национальных парках см. также:</text:p>
      <text:p text:style-name="Комментарий"><text:a xlink:href="http://ivo.garant.ru/document/redirect/12125350/583" office:target-frame-name="_top" xlink:show="replace">Федеральный закон</text:a><text:s/>от 10 января 2002 г. N 7-ФЗ,</text:p>
      <text:p text:style-name="Комментарий"><text:a xlink:href="http://ivo.garant.ru/document/redirect/2108339/1000" office:target-frame-name="_top" xlink:show="replace">постановление</text:a><text:s/>СМ РФ от 10 августа 1993 г. N 769</text:p>
      <text:p text:style-name="Комментарий"/>
      <text:p text:style-name="P100">Информация об изменениях:</text:p>
      <text:p text:style-name="Информацияоверсии"><text:bookmark-start text:name="anchor12"/><text:bookmark-end text:name="anchor12"/><text:a xlink:href="http://ivo.garant.ru/document/redirect/70552582/1009" office:target-frame-name="_top" xlink:show="replace">Федеральным законом</text:a><text:s/>от 28 декабря 2013 г. № 406-ФЗ статья 12 настоящего Федерального закона изложена в новой редакции</text:p>
      <text:p text:style-name="Информацияоверсии"><text:a xlink:href="http://ivo.garant.ru/document/redirect/57742610/12" office:target-frame-name="_top" xlink:show="replace">См. текст статьи в предыдущей редакции</text:a></text:p>
      <text:p text:style-name="Заголовокстатьи"><text:span text:style-name="T101">Статья 12.</text:span><text:s/>Общие положения</text:p>
      <text:p text:style-name="P102">Информация об изменениях:</text:p>
      <text:p text:style-name="Информацияоверсии"><text:bookmark-start text:name="anchor21000"/><text:bookmark-end text:name="anchor21000"/>Пункт 1 изменен с 1 сентября 2023 г. -<text:s/><text:a xlink:href="http://ivo.garant.ru/document/redirect/406559739/18" office:target-frame-name="_top" xlink:show="replace">Федеральный закон</text:a><text:s/>от 18 марта 2023 г. № 77-ФЗ</text:p>
      <text:p text:style-name="Информацияоверсии"><text:a xlink:href="http://ivo.garant.ru/document/redirect/76815716/21000" office:target-frame-name="_top" xlink:show="replace">См. предыдущую редакцию</text:a></text:p>
      <text:soft-page-break/>
      <text:p text:style-name="Нормальный">1. Национальные парки относятся к особо охраняемым природным территориям федерального значения. В границах национальных парков выделяются зоны, в которых природная среда сохраняется в естественном состоянии и запрещается осуществление любой не предусмотренной настоящим Федеральным законом деятельности, и зоны, в которых ограничивается экономическая и иная деятельность, которая противоречит целям и задачам национального парка.</text:p>
      <text:p text:style-name="P103">Информация об изменениях:</text:p>
      <text:p text:style-name="Информацияоверсии"><text:bookmark-start text:name="anchor22000"/><text:bookmark-end text:name="anchor22000"/>Пункт 2 изменен с 10 января 2021 г. -<text:s/><text:a xlink:href="http://ivo.garant.ru/document/redirect/400157182/13" office:target-frame-name="_top" xlink:show="replace">Федеральный закон</text:a><text:s/>от 30 декабря 2020 г. № 505-ФЗ</text:p>
      <text:p text:style-name="Информацияоверсии"><text:a xlink:href="http://ivo.garant.ru/document/redirect/77706982/22000" office:target-frame-name="_top" xlink:show="replace">См. предыдущую редакцию</text:a></text:p>
      <text:p text:style-name="Нормальный">2. Земельные участки и природные ресурсы, расположенные в границах национальных парков, находятся в федеральной собственности и отчуждению не подлежат, за исключением земельных участков, расположенных в границах населенных пунктов, включенных в состав национальных парков.</text:p>
      <text:p text:style-name="Нормальный"><text:bookmark-start text:name="anchor220002"/><text:bookmark-end text:name="anchor220002"/>В границах национальных парков допускается наличие земельных участков иных пользователей и собственников.</text:p>
      <text:p text:style-name="Нормальный"><text:bookmark-start text:name="anchor23000"/><text:bookmark-end text:name="anchor23000"/>3. Запрещается изменение целевого назначения земельных участков, находящихся в границах национальных парков, за исключением случаев, предусмотренных федеральными законами.</text:p>
      <text:p text:style-name="Нормальный"><text:bookmark-start text:name="anchor1204"/><text:bookmark-end text:name="anchor1204"/>4.<text:s/><text:a xlink:href="http://ivo.garant.ru/document/redirect/5138527/0" office:target-frame-name="_top" xlink:show="replace">Положение</text:a><text:s/>о национальном парке утверждается федеральным органом исполнительной власти, в ведении которого он находится.</text:p>
      <text:p text:style-name="P104">ГАРАНТ:</text:p>
      <text:p text:style-name="Комментарий">См. комментарии к статье 12 настоящего Федерального закона</text:p>
      <text:p text:style-name="Комментарий"/>
      <text:p text:style-name="Заголовокстатьи"><text:bookmark-start text:name="anchor13"/><text:bookmark-end text:name="anchor13"/><text:span text:style-name="T105">Стат</text:span><text:span text:style-name="T106">ья 13.</text:span><text:s/>Основные задачи национальных парков</text:p>
      <text:p text:style-name="Нормальный">На национальные парки возлагаются следующие основные задачи:</text:p>
      <text:p text:style-name="P107">Информация об изменениях:</text:p>
      <text:p text:style-name="Информацияоверсии"><text:bookmark-start text:name="anchor1301"/><text:bookmark-end text:name="anchor1301"/>Подпункт "а" изменен с 1 сентября 2023 г. -<text:s/><text:a xlink:href="http://ivo.garant.ru/document/redirect/406559739/191" office:target-frame-name="_top" xlink:show="replace">Федеральный<text:s/>закон</text:a><text:s/>от 18 марта 2023 г. № 77-ФЗ</text:p>
      <text:p text:style-name="Информацияоверсии"><text:a xlink:href="http://ivo.garant.ru/document/redirect/76815716/1301" office:target-frame-name="_top" xlink:show="replace">См. предыдущую редакцию</text:a></text:p>
      <text:p text:style-name="Нормальный">а) сохранение в естественном состоянии уникальных и типичных природных комплексов и объектов, объектов растительного и животного<text:s/>мира, естественных экологических систем, биоразнообразия;</text:p>
      <text:p text:style-name="Нормальный">б) сохранение историко-культурных объектов;</text:p>
      <text:p text:style-name="P108">Информация об изменениях:</text:p>
      <text:p text:style-name="Информацияоверсии"><text:bookmark-start text:name="anchor1303"/><text:bookmark-end text:name="anchor1303"/>Подпункт "в" изменен с 1 сентября 2023 г. -<text:s/><text:a xlink:href="http://ivo.garant.ru/document/redirect/406559739/192" office:target-frame-name="_top" xlink:show="replace">Федеральный закон</text:a><text:s/>от 18 марта 2023 г. № 77-ФЗ</text:p>
      <text:p text:style-name="Информацияоверсии"><text:a xlink:href="http://ivo.garant.ru/document/redirect/76815716/1303" office:target-frame-name="_top" xlink:show="replace">См. предыдущую редакцию</text:a></text:p>
      <text:p text:style-name="Нормальный">в)<text:s/><text:a xlink:href="http://ivo.garant.ru/document/redirect/2169895/1000" office:target-frame-name="_top" xlink:show="replace">экологическое просвещение</text:a>;</text:p>
      <text:p text:style-name="P109">Информация об изменениях:</text:p>
      <text:p text:style-name="Информацияоверсии"><text:bookmark-start text:name="anchor1304"/><text:bookmark-end text:name="anchor1304"/>Подпункт "г" изменен с 1 сентября 2023 г. -<text:s/><text:a xlink:href="http://ivo.garant.ru/document/redirect/406559739/193" office:target-frame-name="_top" xlink:show="replace">Федеральный закон</text:a><text:s/>от 18 марта 2023 г. № 77-ФЗ</text:p>
      <text:p text:style-name="Информацияоверсии"><text:a xlink:href="http://ivo.garant.ru/document/redirect/76815716/1304" office:target-frame-name="_top" xlink:show="replace">См. предыдущую редакцию</text:a></text:p>
      <text:p text:style-name="Нормальный">г) организация и осуществление туризма;</text:p>
      <text:p text:style-name="P110">Информация об изменениях:</text:p>
      <text:p text:style-name="Информацияоверсии"><text:bookmark-start text:name="anchor1305"/><text:bookmark-end text:name="anchor1305"/>Подпункт "д" изменен с 3 августа 2018 г. -<text:s/><text:a xlink:href="http://ivo.garant.ru/document/redirect/72005530/18" office:target-frame-name="_top" xlink:show="replace">Федеральный закон</text:a><text:s/>от 3 августа 2018 г. № 321-ФЗ</text:p>
      <text:p text:style-name="Информацияоверсии"><text:a xlink:href="http://ivo.garant.ru/document/redirect/77670402/1305" office:target-frame-name="_top" xlink:show="replace">См. предыдущую редакцию</text:a></text:p>
      <text:p text:style-name="Нормальный">д) осуществление научной (научно-исследовательской) деятельности в области охраны окружающей среды в целях разработки мероприятий по сохранению и развитию природного потенциала и рекреационного потенциала Российской Федерации;</text:p>
      <text:p text:style-name="P111">Информация об изменениях:</text:p>
      <text:p text:style-name="Информацияоверсии"><text:bookmark-start text:name="anchor1306"/><text:bookmark-end text:name="anchor1306"/><text:a xlink:href="http://ivo.garant.ru/document/redirect/12191966/504" office:target-frame-name="_top" xlink:show="replace">Федеральным законом</text:a><text:s/>от 21 ноября 2011 г. N 331-ФЗ подпункт "е" статьи 13 настоящего Федерального закона изложен в новой редакции,<text:s/><text:a xlink:href="http://ivo.garant.ru/document/redirect/12191966/27" office:target-frame-name="_top" xlink:show="replace">вступающей в силу</text:a><text:s/>с 1 января 2012 г.</text:p>
      <text:p text:style-name="Информацияоверсии"><text:a xlink:href="http://ivo.garant.ru/document/redirect/5763001/1306" office:target-frame-name="_top" xlink:show="replace">См. текст подпункта в предыдущей редакции</text:a></text:p>
      <text:soft-page-break/>
      <text:p text:style-name="Нормальный">е) осуществление государственного экологического мониторинга (государственного мониторинга окружающей среды);</text:p>
      <text:p text:style-name="Нормальный"><text:bookmark-start text:name="anchor372137"/><text:bookmark-end text:name="anchor372137"/>ж) восстановление нарушенных природных и историко-культурных комплексов и объектов.</text:p>
      <text:p text:style-name="P112">ГАРАНТ:</text:p>
      <text:p text:style-name="Комментарий">См. комментарии<text:s/>к статье 13 настоящего Федерального закона</text:p>
      <text:p text:style-name="Комментарий"/>
      <text:p text:style-name="P113">Информация об изменениях:</text:p>
      <text:p text:style-name="Информацияоверсии"><text:bookmark-start text:name="anchor14"/><text:bookmark-end text:name="anchor14"/><text:a xlink:href="http://ivo.garant.ru/document/redirect/70552582/1010" office:target-frame-name="_top" xlink:show="replace">Федеральным законом</text:a><text:s/>от 28 декабря 2013 г. № 406-ФЗ статья 14 настоящего Федерального закона изложена в новой редакции</text:p>
      <text:p text:style-name="Информацияоверсии"><text:a xlink:href="http://ivo.garant.ru/document/redirect/57742610/14" office:target-frame-name="_top" xlink:show="replace">См. текст статьи в предыдущей редакции</text:a></text:p>
      <text:p text:style-name="Заголовокстатьи"><text:span text:style-name="T114">Статья 14.</text:span><text:s/>Порядок создания национальных парков</text:p>
      <text:p text:style-name="P115">Информация об изменениях:</text:p>
      <text:p text:style-name="Информацияоверсии"><text:bookmark-start text:name="anchor1401"/><text:bookmark-end text:name="anchor1401"/>Пункт 1 изменен с 1 сентября 2025 г. -<text:s/><text:a xlink:href="http://ivo.garant.ru/document/redirect/411108290/22" office:target-frame-name="_top" xlink:show="replace">Федеральный закон</text:a><text:s/>от 13 декабря 2024 г. № 460-ФЗ</text:p>
      <text:p text:style-name="Информацияоверсии"><text:a xlink:href="http://ivo.garant.ru/document/redirect/76846184/1401" office:target-frame-name="_top" xlink:show="replace">См. предыдущую редакцию</text:a></text:p>
      <text:p text:style-name="Нормальный">1. Создание национальных парков и расширение территорий национальных парков<text:s/><text:a xlink:href="http://ivo.garant.ru/document/redirect/5138527/0" office:target-frame-name="_top" xlink:show="replace">осуществляются</text:a><text:s/>решениями Президента Российской Федерации или решениями Правительства Российской<text:s/>Федерации, принимаемыми по представлению уполномоченного Правительством Российской Федерации федерального органа исполнительной власти.</text:p>
      <text:p text:style-name="Нормальный"><text:bookmark-start text:name="anchor1402"/><text:bookmark-end text:name="anchor1402"/>2. Утратил силу с 3 августа 2018 г. -<text:s/><text:a xlink:href="http://ivo.garant.ru/document/redirect/72005530/19" office:target-frame-name="_top" xlink:show="replace">Федеральный закон</text:a><text:s/>от 3 августа 2018 г. № 321-ФЗ</text:p>
      <text:p text:style-name="P116">Информация об изменениях:</text:p>
      <text:p text:style-name="Информацияоверсии"><text:a xlink:href="http://ivo.garant.ru/document/redirect/77670402/1402" office:target-frame-name="_top" xlink:show="replace">См. предыдущую редакцию</text:a></text:p>
      <text:p text:style-name="Информацияоверсии"/>
      <text:p text:style-name="P117">ГАРАНТ:</text:p>
      <text:p text:style-name="Комментарий">См. комментарии к статье 14 настоящего Федерального закона</text:p>
      <text:p text:style-name="Комментарий"/>
      <text:p text:style-name="P118">Информация об изменениях:</text:p>
      <text:p text:style-name="Информацияоверсии"><text:bookmark-start text:name="anchor15"/><text:bookmark-end text:name="anchor15"/><text:a xlink:href="http://ivo.garant.ru/document/redirect/12150843/182" office:target-frame-name="_top" xlink:show="replace">Федеральным законом</text:a><text:s/>от 4 декабря 2006 г. N 201-ФЗ в статью 15 настоящего Федерального закона внесены изменения</text:p>
      <text:p text:style-name="Информацияоверсии"><text:a xlink:href="http://ivo.garant.ru/document/redirect/5223440/15" office:target-frame-name="_top" xlink:show="replace">См. текст статьи в предыдущей редакции</text:a></text:p>
      <text:p text:style-name="Заголовокстатьи"><text:span text:style-name="T119">Статья 15.</text:span><text:s/>Режим особой охраны территорий национальных парков</text:p>
      <text:p text:style-name="P120">Информация об изменениях:</text:p>
      <text:p text:style-name="Информацияоверсии"><text:bookmark-start text:name="anchor151"/><text:bookmark-end text:name="anchor151"/><text:a xlink:href="http://ivo.garant.ru/document/redirect/12192462/200041" office:target-frame-name="_top" xlink:show="replace">Федеральным законом</text:a><text:s/>от 30 ноября 2011 г. N 365-ФЗ пункт 1 статьи 15 настоящего Федерального закона изложен в новой редакции</text:p>
      <text:p text:style-name="Информацияоверсии"><text:a xlink:href="http://ivo.garant.ru/document/redirect/58164291/151" office:target-frame-name="_top" xlink:show="replace">См. текст пункта в предыдущей редакции</text:a></text:p>
      <text:p text:style-name="Нормальный">1. В целях установления режима национального парка осуществляется зонирование его территории с выделением:</text:p>
      <text:p text:style-name="Нормальный"><text:bookmark-start text:name="anchor15101"/><text:bookmark-end text:name="anchor15101"/>а) заповедной зоны, которая предназначена для сохранения природной среды в естественном состоянии и в границах которой запрещается осуществление любой экономической деятельности;</text:p>
      <text:p text:style-name="P121">Информация об изменениях:</text:p>
      <text:p text:style-name="Информацияоверсии"><text:bookmark-start text:name="anchor15102"/><text:bookmark-end text:name="anchor15102"/>Подпункт "б" изменен с 1 сентября<text:s/>2023 г. -<text:s/><text:a xlink:href="http://ivo.garant.ru/document/redirect/406559739/1111" office:target-frame-name="_top" xlink:show="replace">Федеральный закон</text:a><text:s/>от 18 марта 2023 г. № 77-ФЗ</text:p>
      <text:p text:style-name="Информацияоверсии"><text:a xlink:href="http://ivo.garant.ru/document/redirect/76815716/15102" office:target-frame-name="_top" xlink:show="replace">См. предыдущую редакцию</text:a></text:p>
      <text:p text:style-name="Нормальный">б) особо охраняемой зоны, которая<text:s/>предназначена для сохранения природной среды в естественном состоянии и в границах которой допускается ее посещение в целях туризма;</text:p>
      <text:p text:style-name="P122">Информация об изменениях:</text:p>
      <text:p text:style-name="Информацияоверсии"><text:bookmark-start text:name="anchor15103"/><text:bookmark-end text:name="anchor15103"/>Подпункт "в" изменен с 1 сентября 2023 г. -<text:s/><text:a xlink:href="http://ivo.garant.ru/document/redirect/406559739/1112" office:target-frame-name="_top" xlink:show="replace">Федеральный закон</text:a><text:s/>от 18 марта 2023 г. № 77-ФЗ</text:p>
      <text:p text:style-name="Информацияоверсии"><text:a xlink:href="http://ivo.garant.ru/document/redirect/76815716/15103" office:target-frame-name="_top" xlink:show="replace">См. предыдущую редакцию</text:a></text:p>
      <text:soft-page-break/>
      <text:p text:style-name="Нормальный">в) рекреационной зоны, которая предназначена для обеспечения и осуществления рекреационной деятельности;</text:p>
      <text:p text:style-name="Нормальный"><text:bookmark-start text:name="anchor15104"/><text:bookmark-end text:name="anchor15104"/>г) зоны охраны объектов культурного наследия (памятников истории и культуры) народов Российской Федерации, которая предназначена для сохранения указанных объектов и в границах которой допускается осуществление необходимой для их сохранения деятельности, а также рекреационной деятельности;</text:p>
      <text:p text:style-name="P123">Информация об изменениях:</text:p>
      <text:p text:style-name="Информацияоверсии"><text:bookmark-start text:name="anchor15105"/><text:bookmark-end text:name="anchor15105"/>Подпункт "д" изменен с 1 сентября 2023 г. -<text:s/><text:a xlink:href="http://ivo.garant.ru/document/redirect/406559739/1113" office:target-frame-name="_top" xlink:show="replace">Федеральный закон</text:a><text:s/>от 18 марта 2023 г. № 77-ФЗ</text:p>
      <text:p text:style-name="Информацияоверсии"><text:a xlink:href="http://ivo.garant.ru/document/redirect/76815716/15105" office:target-frame-name="_top" xlink:show="replace">См. предыдущую редакцию</text:a></text:p>
      <text:p text:style-name="Нормальный">д) зоны хозяйственного назначения, в границах которой допускается осуществление деятельности, направленной на обеспечение функционирования федерального государственного бюджетного учреждения, осуществляющего управление национальным парком, и жизнедеятельности граждан, проживающих на территории национального парка, а также осуществление рекреационной деятельности;</text:p>
      <text:p text:style-name="Нормальный"><text:bookmark-start text:name="anchor15106"/><text:bookmark-end text:name="anchor15106"/>е) зоны традиционного экстенсивного природопользования, которая предназначена<text:s/>для обеспечения жизнедеятельности коренных малочисленных народов Российской Федерации и в границах которой допускается осуществление традиционной хозяйственной деятельности и связанных с ней видов неистощительного природопользования.</text:p>
      <text:p text:style-name="P124">Информация об изменениях:</text:p>
      <text:p text:style-name="Информацияоверсии"><text:bookmark-start text:name="anchor151011"/><text:bookmark-end text:name="anchor151011"/>Пункт 1.1 изменен с 1 сентября 2023 г. -<text:s/><text:a xlink:href="http://ivo.garant.ru/document/redirect/406559739/1102" office:target-frame-name="_top" xlink:show="replace">Федеральный закон</text:a><text:s/>от 18 марта 2023 г. № 77-ФЗ</text:p>
      <text:p text:style-name="Информацияоверсии"><text:a xlink:href="http://ivo.garant.ru/document/redirect/76815716/151011" office:target-frame-name="_top" xlink:show="replace">См. предыдущую редакцию</text:a></text:p>
      <text:p text:style-name="Нормальный">1.1. Изменение площади, местоположения и границ заповедной зоны, особо охраняемой зоны и зоны традиционного экстенсивного природопользования не допускается, за исключением расширения таких зон путем присоединения к ним других территорий.</text:p>
      <text:p text:style-name="Нормальный"><text:bookmark-start text:name="anchor27000"/><text:bookmark-end text:name="anchor27000"/>2. На территориях национальных парков запрещается любая деятельность, которая может нанести ущерб природным комплексам и объектам растительного и животного мира, культурно-историческим объектам и которая противоречит целям и задачам национального парка, в том числе:</text:p>
      <text:p text:style-name="P125">Информация об изменениях:</text:p>
      <text:p text:style-name="Информацияоверсии"><text:bookmark-start text:name="anchor15021"/><text:bookmark-end text:name="anchor15021"/>Подпункт "а" изменен с 1 сентября 2023 г. -<text:s/><text:a xlink:href="http://ivo.garant.ru/document/redirect/406559739/1131" office:target-frame-name="_top" xlink:show="replace">Федеральный закон</text:a><text:s/>от 18 марта 2023 г. № 77-ФЗ</text:p>
      <text:p text:style-name="Информацияоверсии"><text:a xlink:href="http://ivo.garant.ru/document/redirect/76815716/15021" office:target-frame-name="_top" xlink:show="replace">См.<text:s/>предыдущую редакцию</text:a></text:p>
      <text:p text:style-name="Нормальный">а) разведка и добыча полезных ископаемых, подземных вод, за исключением разведки и добычи подземных вод в целях питьевого, хозяйственно-бытового и технического водоснабжения, необходимых для обеспечения охраны и использования национальных парков, осуществления рекреационной деятельности в границах их рекреационных зон, зон хозяйственного назначения и зон охраны объектов культурного наследия (памятников истории и культуры) народов Российской Федерации;</text:p>
      <text:p text:style-name="P126">Информация об изменениях:</text:p>
      <text:p text:style-name="Информацияоверсии"><text:bookmark-start text:name="anchor15022"/><text:bookmark-end text:name="anchor15022"/>Подпункт<text:s/>"б" изменен с 1 сентября 2023 г. -<text:s/><text:a xlink:href="http://ivo.garant.ru/document/redirect/406559739/1132" office:target-frame-name="_top" xlink:show="replace">Федеральный закон</text:a><text:s/>от 18 марта 2023 г. № 77-ФЗ</text:p>
      <text:p text:style-name="Информацияоверсии"><text:a xlink:href="http://ivo.garant.ru/document/redirect/76815716/15022" office:target-frame-name="_top" xlink:show="replace">См. предыдущую редакцию</text:a></text:p>
      <text:p text:style-name="Нормальный">б) деятельность, влекущая за собой нарушение почвенного слоя и горных пород, за исключением случаев, если такая деятельность связана с обеспечением охраны и использования национальных парков, осуществлением рекреационной деятельности в границах их рекреационных зон, зон хозяйственного назначения и зон охраны объектов культурного наследия (памятников истории и культуры) народов Российской Федерации и обеспечением жизнедеятельности граждан, проживающих на территориях национальных парков;</text:p>
      <text:p text:style-name="P127">Информация об изменениях:</text:p>
      <text:p text:style-name="Информацияоверсии"><text:bookmark-start text:name="anchor15023"/><text:bookmark-end text:name="anchor15023"/>Подпункт "в" изменен с 1 сентября 2023 г. -<text:s/><text:a xlink:href="http://ivo.garant.ru/document/redirect/406559739/1133" office:target-frame-name="_top" xlink:show="replace">Федеральный закон</text:a><text:s/>от 18 марта 2023 г. № 77-ФЗ</text:p>
      <text:p text:style-name="Информацияоверсии"><text:a xlink:href="http://ivo.garant.ru/document/redirect/76815716/15023" office:target-frame-name="_top" xlink:show="replace">См. предыдущую редакцию</text:a></text:p>
      <text:soft-page-break/>
      <text:p text:style-name="Нормальный">в) деятельность, влекущая за собой развитие негативных процессов, влияющих на состояние водных объектов;</text:p>
      <text:p text:style-name="P128">Информация об изменениях:</text:p>
      <text:p text:style-name="Информацияоверсии"><text:bookmark-start text:name="anchor15024"/><text:bookmark-end text:name="anchor15024"/>Подпункт "г" изменен с 1 сентября 2025 г. -<text:s/><text:a xlink:href="http://ivo.garant.ru/document/redirect/412424302/6" office:target-frame-name="_top" xlink:show="replace">Федеральный закон</text:a><text:s/>от 31 июля 2025 г. № 353-ФЗ</text:p>
      <text:p text:style-name="Информацияоверсии"><text:a xlink:href="http://ivo.garant.ru/document/redirect/76846184/15024" office:target-frame-name="_top" xlink:show="replace">См. предыдущую редакцию</text:a></text:p>
      <text:p text:style-name="Нормальный">г)<text:s/>предоставление на территориях национальных парков земельных участков для ведения садоводства и огородничества для собственных нужд, строительства гаражей для собственных нужд или индивидуального жилищного строительства;</text:p>
      <text:p text:style-name="P129">Информация об изменениях:</text:p>
      <text:p text:style-name="Информацияоверсии"><text:bookmark-start text:name="anchor15205"/><text:bookmark-end text:name="anchor15205"/>Подпункт "д" изменен с 1 сентября 2023 г. -<text:s/><text:a xlink:href="http://ivo.garant.ru/document/redirect/406559739/1134" office:target-frame-name="_top" xlink:show="replace">Федеральный закон</text:a><text:s/>от 18 марта 2023 г. № 77-ФЗ</text:p>
      <text:p text:style-name="Информацияоверсии"><text:a xlink:href="http://ivo.garant.ru/document/redirect/76815716/15205" office:target-frame-name="_top" xlink:show="replace">См. предыдущую редакцию</text:a></text:p>
      <text:p text:style-name="Нормальный">д) строительство автомобильных дорог, трубопроводов, линий электропередачи и других коммуникаций, а также строительство и эксплуатация хозяйственных и жилых объектов, за исключением объектов, размещение которых предусмотрено<text:s/><text:a xlink:href="#anchor151" office:target-frame-name="_top" xlink:show="replace">пунктом 1</text:a><text:s/>настоящей статьи, объектов, связанных с обеспечением охраны и использования национальных парков и с обеспечением функционирования расположенных в их границах населенных пунктов;</text:p>
      <text:p text:style-name="P130">Информация об изменениях:</text:p>
      <text:p text:style-name="Информацияоверсии"><text:bookmark-start text:name="anchor15206"/><text:bookmark-end text:name="anchor15206"/>Подпункт "е" изменен с 3 августа 2018 г. -<text:s/><text:a xlink:href="http://ivo.garant.ru/document/redirect/72005530/11021" office:target-frame-name="_top" xlink:show="replace">Федеральный закон</text:a><text:s/>от 3 августа 2018 г. № 321-ФЗ</text:p>
      <text:p text:style-name="Информацияоверсии"><text:a xlink:href="http://ivo.garant.ru/document/redirect/77670402/15206" office:target-frame-name="_top" xlink:show="replace">См. предыдущую редакцию</text:a></text:p>
      <text:p text:style-name="Нормальный">е) заготовка древесины (за исключением заготовки гражданами древесины для собственных нужд), заготовка живицы, промысловая охота, промышленное рыболовство и прибрежное рыболовство, заготовка пригодных для употребления в пищу лесных ресурсов (пищевых лесных ресурсов) (за исключением заготовки пищевых лесных ресурсов в границах зоны национального парка, указанной в<text:s/><text:a xlink:href="#anchor15106" office:target-frame-name="_top" xlink:show="replace">подпункте "е" пункта 1</text:a><text:s/>настоящей статьи), других недревесных лесных ресурсов (за исключением заготовки гражданами таких ресурсов для собственных нужд), деятельность, влекущая за собой нарушение условий обитания объектов растительного и животного мира, сбор биологических коллекций, интродукция живых организмов в целях их акклиматизации;</text:p>
      <text:p text:style-name="P131">Информация об изменениях:</text:p>
      <text:p text:style-name="Информацияоверсии"><text:bookmark-start text:name="anchor15207"/><text:bookmark-end text:name="anchor15207"/>Подпункт "ж" изменен с 1 сентября 2023 г. -<text:s/><text:a xlink:href="http://ivo.garant.ru/document/redirect/406559739/1135" office:target-frame-name="_top" xlink:show="replace">Федеральный закон</text:a><text:s/>от 18 марта 2023 г. № 77-ФЗ</text:p>
      <text:p text:style-name="Информацияоверсии"><text:a xlink:href="http://ivo.garant.ru/document/redirect/76815716/15207" office:target-frame-name="_top" xlink:show="replace">См. предыдущую редакцию</text:a></text:p>
      <text:p text:style-name="Нормальный">ж) движение и стоянка механизированных транспортных средств, не связанные с обеспечением охраны и использования национальных парков, прогон домашних животных вне дорог и водных путей общего пользования и вне специально предусмотренных для этого мест, сплав древесины по водотокам и водоемам;</text:p>
      <text:p text:style-name="P132">Информация об изменениях:</text:p>
      <text:p text:style-name="Информацияоверсии"><text:bookmark-start text:name="anchor15208"/><text:bookmark-end text:name="anchor15208"/>Подпункт "з" изменен с 3 августа 2018 г. -<text:s/><text:a xlink:href="http://ivo.garant.ru/document/redirect/72005530/11022" office:target-frame-name="_top" xlink:show="replace">Федеральный закон</text:a><text:s/>от 3 августа 2018 г. № 321-ФЗ</text:p>
      <text:p text:style-name="Информацияоверсии"><text:a xlink:href="http://ivo.garant.ru/document/redirect/77670402/15208" office:target-frame-name="_top" xlink:show="replace">См. предыдущую редакцию</text:a></text:p>
      <text:p text:style-name="Нормальный">з) организация массовых спортивных и зрелищных мероприятий, организация туристских стоянок, мест отдыха и разведение костров за пределами специально предусмотренных для этого мест;</text:p>
      <text:p text:style-name="Нормальный">и) вывоз предметов, имеющих историко-культурную ценность;</text:p>
      <text:p text:style-name="P133">Информация об<text:s/>изменениях:</text:p>
      <text:p text:style-name="Информацияоверсии"><text:bookmark-start text:name="anchor15209"/><text:bookmark-end text:name="anchor15209"/>Пункт 2 дополнен подпунктом "к" с 3 августа 2018 г. -<text:s/><text:a xlink:href="http://ivo.garant.ru/document/redirect/72005530/11023" office:target-frame-name="_top" xlink:show="replace">Федеральный закон</text:a><text:s/>от 3 августа 2018 г. № 321-ФЗ</text:p>
      <text:p text:style-name="P134">ГАРАНТ:</text:p>
      <text:p text:style-name="Комментарий">Положения подпункта "к"<text:s/><text:a xlink:href="#anchor384" office:target-frame-name="_top" xlink:show="replace">не распространяются</text:a><text:s/>на объекты спорта, которые являются объектами капитального строительства и для строительства которых до дня<text:s/><text:a xlink:href="http://ivo.garant.ru/document/redirect/11107990/0" office:target-frame-name="_top" xlink:show="replace">вступления в силу</text:a><text:s/>настоящего<text:s/><text:soft-page-break/>Федерального закона получено разрешение на<text:s/>строительство в порядке, установленном<text:s/><text:a xlink:href="http://ivo.garant.ru/document/redirect/12138258/510" office:target-frame-name="_top" xlink:show="replace">законодательством</text:a><text:s/>Российской Федерации</text:p>
      <text:p text:style-name="Нормальный">к) строительство объектов спорта, являющихся объектами капитального строительства, а также связанных с ними объектов инженерной и транспортной инфраструктур;</text:p>
      <text:p text:style-name="P135">Информация об изменениях:</text:p>
      <text:p text:style-name="Информацияоверсии"><text:bookmark-start text:name="anchor15210"/><text:bookmark-end text:name="anchor15210"/>Подпункт "л" изменен с 1 марта 2025 г. -<text:s/><text:a xlink:href="http://ivo.garant.ru/document/redirect/408174873/2" office:target-frame-name="_top" xlink:show="replace">Федеральный закон</text:a><text:s/>от 12 декабря 2023 г. № 582-ФЗ</text:p>
      <text:p text:style-name="Информацияоверсии"><text:a xlink:href="http://ivo.garant.ru/document/redirect/76822981/15210" office:target-frame-name="_top" xlink:show="replace">См. предыдущую редакцию</text:a></text:p>
      <text:p text:style-name="Нормальный">л) размещение объектов уничтожения биологических отходов, создание объектов размещения отходов производства и потребления.</text:p>
      <text:p text:style-name="P136">Информация об изменениях:</text:p>
      <text:p text:style-name="Информацияоверсии"><text:bookmark-start text:name="anchor1521"/><text:bookmark-end text:name="anchor1521"/>Статья 15 дополнена пунктом 2.1 с 10 января 2021 г. -<text:s/><text:a xlink:href="http://ivo.garant.ru/document/redirect/400157182/15" office:target-frame-name="_top" xlink:show="replace">Федеральный закон</text:a><text:s/>от 30 декабря 2020 г. № 505-ФЗ</text:p>
      <text:p text:style-name="Нормальный">2.1. В границах населенных пунктов, включенных в состав национальных парков, допускается также деятельность, указанная в<text:s/><text:a xlink:href="#anchor15022" office:target-frame-name="_top" xlink:show="replace">подпунктах "б"</text:a>,<text:s/><text:a xlink:href="#anchor15024" office:target-frame-name="_top" xlink:show="replace">"г"</text:a><text:s/>и<text:s/><text:a xlink:href="#anchor15209" office:target-frame-name="_top" xlink:show="replace">"к" пункта 2</text:a><text:s/>настоящей статьи, и деятельность, указанная в<text:s/><text:a xlink:href="#anchor15021" office:target-frame-name="_top" xlink:show="replace">подпунктах "а"</text:a>,<text:s/><text:a xlink:href="#anchor15206" office:target-frame-name="_top" xlink:show="replace">"е"</text:a><text:s/>и<text:s/><text:a xlink:href="#anchor15207" office:target-frame-name="_top" xlink:show="replace">"ж" пункта 2</text:a><text:s/>настоящей статьи, в части:</text:p>
      <text:p text:style-name="P137">Информация об изменениях:</text:p>
      <text:p text:style-name="Информацияоверсии"><text:bookmark-start text:name="anchor15211"/><text:bookmark-end text:name="anchor15211"/>Подпункт "а" изменен с 1 сентября 2023 г. -<text:s/><text:a xlink:href="http://ivo.garant.ru/document/redirect/406559739/1104" office:target-frame-name="_top" xlink:show="replace">Федеральный закон</text:a><text:s/>от 18 марта 2023 г. № 77-ФЗ</text:p>
      <text:p text:style-name="Информацияоверсии"><text:a xlink:href="http://ivo.garant.ru/document/redirect/76815716/15211" office:target-frame-name="_top" xlink:show="replace">См. предыдущую редакцию</text:a></text:p>
      <text:p text:style-name="Нормальный">а) разведки и добычи подземных вод в целях питьевого, хозяйственно-бытового и технического водоснабжения;</text:p>
      <text:p text:style-name="Нормальный"><text:bookmark-start text:name="anchor15212"/><text:bookmark-end text:name="anchor15212"/>б) заготовки гражданами пищевых лесных ресурсов и сбора ими лекарственных растений для собственных нужд, а также сбора гражданами других недревесных лесных ресурсов для собственных нужд;</text:p>
      <text:p text:style-name="Нормальный"><text:bookmark-start text:name="anchor15213"/><text:bookmark-end text:name="anchor15213"/>в) движения и стоянки механизированных транспортных средств, не связанных с функционированием национальных парков, прогона домашних животных вне дорог и водных путей общего пользования и вне специально предусмотренных для этого мест.</text:p>
      <text:p text:style-name="Нормальный"><text:bookmark-start text:name="anchor153"/><text:bookmark-end text:name="anchor153"/>3.<text:s/><text:a xlink:href="http://ivo.garant.ru/document/redirect/70552582/10112" office:target-frame-name="_top" xlink:show="replace">Утратил силу</text:a>.</text:p>
      <text:p text:style-name="P138">Информация об изменениях:</text:p>
      <text:p text:style-name="Информацияоверсии">См. текст<text:s/><text:a xlink:href="http://ivo.garant.ru/document/redirect/57742610/153" office:target-frame-name="_top" xlink:show="replace">пункта 3 статьи 15</text:a></text:p>
      <text:p text:style-name="Информацияоверсии"/>
      <text:p text:style-name="P139">Информация об изменениях:</text:p>
      <text:p text:style-name="Информацияоверсии"><text:bookmark-start text:name="anchor154"/><text:bookmark-end text:name="anchor154"/>Пункт 4 изменен с 1 сентября 2023 г. -<text:s/><text:a xlink:href="http://ivo.garant.ru/document/redirect/406559739/1105" office:target-frame-name="_top" xlink:show="replace">Федеральный закон</text:a><text:s/>от 18 марта 2023 г. № 77-ФЗ</text:p>
      <text:p text:style-name="Информацияоверсии"><text:a xlink:href="http://ivo.garant.ru/document/redirect/76815716/154" office:target-frame-name="_top" xlink:show="replace">См. предыдущую редакцию</text:a></text:p>
      <text:p text:style-name="Нормальный">4. Юридические и физические лица согласовывают осуществление экономической и иной деятельности на территориях национальных парков и их охранных зон с<text:s/>федеральными органами исполнительной власти, в ведении которых находятся национальные парки.<text:s/><text:a xlink:href="http://ivo.garant.ru/document/redirect/404786307/1000" office:target-frame-name="_top" xlink:show="replace">Перечень</text:a><text:s/>видов экономической и иной деятельности, подлежащих согласованию, и<text:s/><text:a xlink:href="http://ivo.garant.ru/document/redirect/404786307/2000" office:target-frame-name="_top" xlink:show="replace">порядок</text:a><text:s/>данного согласования устанавливаются Правительством Российской Федерации.</text:p>
      <text:p text:style-name="Нормальный">Не требуется согласование видов экономической и иной деятельности в случае, если такие виды деятельности предусмотрены заключенными соглашениями об осуществлении рекреационной деятельности в национальных парках.</text:p>
      <text:p text:style-name="P140">Информация об изменениях:</text:p>
      <text:p text:style-name="Информацияоверсии"><text:bookmark-start text:name="anchor1541"/><text:bookmark-end text:name="anchor1541"/>Статья 15 дополнена пунктом 4.1 с 10 января 2021 г. -<text:s/><text:a xlink:href="http://ivo.garant.ru/document/redirect/400157182/17" office:target-frame-name="_top" xlink:show="replace">Федеральный<text:s/>закон</text:a><text:s/>от 30 декабря 2020 г. № 505-ФЗ</text:p>
      <text:p text:style-name="Нормальный">4.1. С федеральными органами исполнительной власти, в ведении которых находятся национальные парки, в порядке, предусмотренном законодательством о градостроительной деятельности, также согласовываются:</text:p>
      <text:p text:style-name="Нормальный"><text:bookmark-start text:name="anchor15411"/><text:bookmark-end text:name="anchor15411"/>а) проекты документов территориального планирования муниципальных образований - в части установления границ населенных пунктов, расположенных в границах национальных парков;</text:p>
      <text:p text:style-name="Нормальный"><text:bookmark-start text:name="anchor15412"/><text:bookmark-end text:name="anchor15412"/><text:soft-page-break/>б) проекты правил землепользования и застройки - в части градостроительных регламентов, устанавливаемых применительно к территориям таких населенных пунктов.</text:p>
      <text:p text:style-name="Нормальный"><text:bookmark-start text:name="anchor155"/><text:bookmark-end text:name="anchor155"/>5. Дифференцированный режим особой охраны (функциональное зонирование) национальных парков устанавливается уполномоченным федеральным органом исполнительной власти.</text:p>
      <text:p text:style-name="P141">Информация об изменениях:</text:p>
      <text:p text:style-name="Информацияоверсии"><text:bookmark-start text:name="anchor1506"/><text:bookmark-end text:name="anchor1506"/>Пункт<text:s/>6 изменен с 1 сентября 2023 г. -<text:s/><text:a xlink:href="http://ivo.garant.ru/document/redirect/406559739/1106" office:target-frame-name="_top" xlink:show="replace">Федеральный закон</text:a><text:s/>от 18 марта 2023 г. № 77-ФЗ</text:p>
      <text:p text:style-name="Информацияоверсии"><text:a xlink:href="http://ivo.garant.ru/document/redirect/76815716/1506" office:target-frame-name="_top" xlink:show="replace">См. предыдущую редакцию</text:a></text:p>
      <text:p text:style-name="Нормальный">6.<text:s/>Пребывание физических лиц на территории национального парка допускается только при наличии разрешения федерального государственного бюджетного учреждения, осуществляющего управление национальным парком, или федерального органа исполнительной власти, в ведении которого находится национальный парк, за исключением случаев пребывания в национальном парке физических лиц, являющихся работниками федерального государственного бюджетного учреждения, осуществляющего управление национальным парком, должностными лицами<text:s/>федерального органа исполнительной власти, в ведении которого находится национальный парк, физических лиц, проживающих на территории национального парка, в том числе лиц, относящихся к коренным малочисленным народам Севера, Сибири и Дальнего Востока Российской Федерации, а также в иных случаях, установленных положением о таком национальном парке.</text:p>
      <text:p text:style-name="Нормальный"><text:bookmark-start text:name="anchor15062"/><text:bookmark-end text:name="anchor15062"/>За посещение физическими лицами территорий национальных парков (за исключением участков, расположенных в границах населенных пунктов) в целях туризма федеральными<text:s/>государственными бюджетными учреждениями, осуществляющими управление национальными парками, взимается плата.</text:p>
      <text:p text:style-name="P142">ГАРАНТ:</text:p>
      <text:p text:style-name="Комментарий">См. комментарии к статье 15 настоящего Федерального закона</text:p>
      <text:p text:style-name="Комментарий"/>
      <text:p text:style-name="P143">Информация об изменениях:</text:p>
      <text:p text:style-name="Информацияоверсии"><text:bookmark-start text:name="anchor16"/><text:bookmark-end text:name="anchor16"/><text:a xlink:href="http://ivo.garant.ru/document/redirect/70552582/1012" office:target-frame-name="_top" xlink:show="replace">Федеральным законом</text:a><text:s/>от 28 декабря 2013 г. № 406-ФЗ статья 16 настоящего Федерального закона изложена в новой редакции</text:p>
      <text:p text:style-name="Информацияоверсии"><text:a xlink:href="http://ivo.garant.ru/document/redirect/57742610/16" office:target-frame-name="_top" xlink:show="replace">См. текст статьи в предыдущей редакции</text:a></text:p>
      <text:p text:style-name="Заголовокстатьи"><text:span text:style-name="T144">Статья 16.</text:span><text:s/>Управление национальными парками</text:p>
      <text:p text:style-name="Нормальный"><text:bookmark-start text:name="anchor28000"/><text:bookmark-end text:name="anchor28000"/>1. Управление национальными парками осуществляется федеральными государственными бюджетными учреждениями, созданными в установленном<text:s/><text:a xlink:href="http://ivo.garant.ru/document/redirect/10105879/902" office:target-frame-name="_top" xlink:show="replace">законодательством</text:a><text:s/>Российской Федерации порядке.</text:p>
      <text:p text:style-name="Нормальный"><text:bookmark-start text:name="anchor29000"/><text:bookmark-end text:name="anchor29000"/>2. Земельные участки (в том числе земельные участки, на которых располагаются леса) в границах национальных парков предоставляются федеральным государственным бюджетным учреждениям, осуществляющим управление национальными парками, в постоянное (бессрочное) пользование в соответствии с<text:s/><text:a xlink:href="http://ivo.garant.ru/document/redirect/10164072/268" office:target-frame-name="_top" xlink:show="replace">законодательством</text:a><text:s/>Российской Федерации. В границах национальных парков также могут находиться земельные участки иных собственников и пользователей без изъятия из хозяйственного использования.</text:p>
      <text:p text:style-name="Нормальный"><text:bookmark-start text:name="anchor1603"/><text:bookmark-end text:name="anchor1603"/>3. Запрещается изъятие или иное прекращение прав на земельные участки и лесные участки, предоставленные федеральным государственным бюджетным учреждениям, осуществляющим управление национальными парками, за исключением случаев, предусмотренных федеральными законами.</text:p>
      <text:p text:style-name="P145">Информация об изменениях:</text:p>
      <text:p text:style-name="Информацияоверсии"><text:bookmark-start text:name="anchor30000"/><text:bookmark-end text:name="anchor30000"/><text:a xlink:href="http://ivo.garant.ru/document/redirect/70681110/42" office:target-frame-name="_top" xlink:show="replace">Федеральным законом</text:a><text:s/>от 23 июня 2014 г. № 171-ФЗ в пункт 4 статьи 16 настоящего Федерального закона внесены изменения,<text:s/><text:a xlink:href="http://ivo.garant.ru/document/redirect/70681110/351" office:target-frame-name="_top" xlink:show="replace">вступающие в силу</text:a><text:s/>с 1 марта 2015 г.</text:p>
      <text:p text:style-name="Информацияоверсии"><text:a xlink:href="http://ivo.garant.ru/document/redirect/58060774/30000" office:target-frame-name="_top" xlink:show="replace">См. текст пункта в предыдущей редакции</text:a></text:p>
      <text:p text:style-name="Нормальный">4. Федеральные государственные бюджетные учреждения, осуществляющие управление национальными парками, вправе предоставлять в границах зоны хозяйственного назначения своим<text:s/><text:soft-page-break/>работникам в безвозмездное пользование служебные наделы в порядке, установленном<text:s/><text:a xlink:href="http://ivo.garant.ru/document/redirect/12124624/24" office:target-frame-name="_top" xlink:show="replace">федеральными законами</text:a>.</text:p>
      <text:p text:style-name="Нормальный"><text:bookmark-start text:name="anchor165"/><text:bookmark-end text:name="anchor165"/>5. Объекты культурного наследия (памятники истории и культуры) народов Российской Федерации, включенные в единый государственный реестр объектов культурного наследия (памятников<text:s/>истории и культуры) народов Российской Федерации, предоставляются федеральным государственным бюджетным учреждениям, осуществляющим управление национальными парками, в соответствии с<text:s/><text:a xlink:href="http://ivo.garant.ru/document/redirect/12127232/521" office:target-frame-name="_top" xlink:show="replace">Федеральным законом</text:a><text:s/>от 25 июня 2002 года № 73-ФЗ "Об объектах культурного наследия (памятниках истории и культуры) народов Российской Федерации".</text:p>
      <text:p text:style-name="Нормальный"><text:bookmark-start text:name="anchor167"/><text:bookmark-end text:name="anchor167"/>6. Федеральные государственные бюджетные учреждения, осуществляющие управление национальными парками, имеют свою<text:s/>символику (флаги, вымпелы, эмблемы и другие словесные, изобразительные и объемные обозначения или их комбинации, отражающие характерные особенности национальных парков),<text:s/><text:a xlink:href="http://ivo.garant.ru/document/redirect/405716007/1000" office:target-frame-name="_top" xlink:show="replace">порядок</text:a><text:s/>утверждения и использования которой устанавливается федеральным органом исполнительной власти, в ведении которого находятся национальные парки.</text:p>
      <text:p text:style-name="P146">ГАРАНТ:</text:p>
      <text:p text:style-name="Комментарий">Об утверждении и использовании символики национальных парков см.<text:s/><text:a xlink:href="http://ivo.garant.ru/document/redirect/2156255/0" office:target-frame-name="_top" xlink:show="replace">письмо</text:a><text:s/>Рослесхоза от 20 марта 1998 г. N МК-1-17-4/53</text:p>
      <text:p text:style-name="Комментарий">О символике государственных природных заповедников и национальных парков в РФ см.<text:s/><text:a xlink:href="http://ivo.garant.ru/document/redirect/2107745/0" office:target-frame-name="_top" xlink:show="replace">постановление</text:a><text:s/>Правительства РФ от 7<text:s/>октября 1996 г. N 1168</text:p>
      <text:p text:style-name="Комментарий"/>
      <text:p text:style-name="Комментарий">См. комментарии к статье 16 настоящего Федерального закона</text:p>
      <text:p text:style-name="Комментарий"/>
      <text:p text:style-name="Заголовокстатьи"><text:bookmark-start text:name="anchor17"/><text:bookmark-end text:name="anchor17"/><text:span text:style-name="T147">Статья 17.</text:span><text:s/>Утратила силу с 1 сентября 2023 г. -<text:s/><text:a xlink:href="http://ivo.garant.ru/document/redirect/406559739/111" office:target-frame-name="_top" xlink:show="replace">Федеральный закон</text:a><text:s/>от 18 марта 2023 г. № 77-ФЗ</text:p>
      <text:p text:style-name="P148">Информация об изменениях:</text:p>
      <text:p text:style-name="Информацияоверсии"><text:a xlink:href="http://ivo.garant.ru/document/redirect/76815716/17" office:target-frame-name="_top" xlink:show="replace">См. предыдущую редакцию</text:a></text:p>
      <text:p text:style-name="Информацияоверсии"/>
      <text:p text:style-name="P149">Информация об изменениях:</text:p>
      <text:p text:style-name="Информацияоверсии"><text:bookmark-start text:name="anchor3100"/><text:bookmark-end text:name="anchor3100"/>Федеральный закон дополнен разделом III.1 с 1 сентября 2023 г. -<text:s/><text:a xlink:href="http://ivo.garant.ru/document/redirect/406559739/112" office:target-frame-name="_top" xlink:show="replace">Федеральный закон</text:a><text:s/>от 18 марта 2023 г. № 77-ФЗ</text:p>
      <text:h text:style-name="Заголовок1" text:outline-level="1">Раздел III.1. Рекреационная деятельность в национальных парках</text:h>
      <text:p text:style-name="Нормальный"/>
      <text:p text:style-name="Заголовокстатьи"><text:bookmark-start text:name="anchor171"/><text:bookmark-end text:name="anchor171"/><text:span text:style-name="T150">Статья 17.1</text:span>. Особенности осуществления рекреационной деятельности в национальных парках</text:p>
      <text:p text:style-name="Нормальный"><text:bookmark-start text:name="anchor1711"/><text:bookmark-end text:name="anchor1711"/>1. В случаях, предусмотренных настоящим Федеральным законом, национальные парки могут использоваться для осуществления рекреационной деятельности, представляющей собой деятельность, связанную с выполнением работ, оказанием услуг в сфере туризма,<text:s/>физической культуры и спорта, организации отдыха и укрепления здоровья граждан.</text:p>
      <text:p text:style-name="Нормальный"><text:bookmark-start text:name="anchor1712"/><text:bookmark-end text:name="anchor1712"/>2. В рамках осуществления рекреационной деятельности в национальных парках допускаются с учетом их функционального зонирования строительство, реконструкция, капитальный ремонт,<text:s/>ввод в эксплуатацию и вывод из эксплуатации, снос объектов капитального строительства, возведение, эксплуатация и демонтаж некапитальных строений, сооружений (в том числе нестационарных торговых объектов), элементов благоустройства, объектов сопутствующей<text:s/>инфраструктуры в соответствии с<text:s/><text:a xlink:href="http://ivo.garant.ru/document/redirect/407596642/1000" office:target-frame-name="_top" xlink:show="replace">перечнем</text:a>, утверждаемым Правительством Российской Федерации, в который могут включаться объекты, предназначенные:</text:p>
      <text:p text:style-name="Нормальный"><text:bookmark-start text:name="anchor17121"/><text:bookmark-end text:name="anchor17121"/>а) для временного размещения посетителей при посещении национальных парков;</text:p>
      <text:p text:style-name="Нормальный"><text:bookmark-start text:name="anchor17122"/><text:bookmark-end text:name="anchor17122"/>б) для целей культурного развития и экологического просвещения;</text:p>
      <text:p text:style-name="Нормальный"><text:bookmark-start text:name="anchor17123"/><text:bookmark-end text:name="anchor17123"/>в) для предоставления услуг общественного питания и бытового обслуживания;</text:p>
      <text:p text:style-name="Нормальный"><text:bookmark-start text:name="anchor17124"/><text:bookmark-end text:name="anchor17124"/>г) для организации и осуществления передвижения посетителей;</text:p>
      <text:p text:style-name="Нормальный"><text:bookmark-start text:name="anchor17125"/><text:bookmark-end text:name="anchor17125"/><text:soft-page-break/>д) для обеспечения<text:s/>личной гигиены посетителей при посещении национальных парков;</text:p>
      <text:p text:style-name="Нормальный"><text:bookmark-start text:name="anchor17126"/><text:bookmark-end text:name="anchor17126"/>е) для обеспечения функционирования объектов, указанных в<text:s/><text:a xlink:href="#anchor17121" office:target-frame-name="_top" xlink:show="replace">подпунктах "а" - "д"</text:a><text:s/>настоящего пункта.</text:p>
      <text:p text:style-name="Нормальный"><text:bookmark-start text:name="anchor1713"/><text:bookmark-end text:name="anchor1713"/>3. При осуществлении в национальных парках рекреационной деятельности не допускаются строительство и эксплуатация объектов капитального строительства, отнесенных в соответствии с федеральными законами к жилым домам.</text:p>
      <text:p text:style-name="Нормальный"><text:bookmark-start text:name="anchor1714"/><text:bookmark-end text:name="anchor1714"/>4.<text:s/><text:a xlink:href="http://ivo.garant.ru/document/redirect/408110345/1000" office:target-frame-name="_top" xlink:show="replace">Особенности</text:a><text:s/>строительства, реконструкции и эксплуатации линейных объектов в национальных парках при осуществлении на их территориях рекреационной деятельности устанавливаются Правительством Российской Федерации.</text:p>
      <text:p text:style-name="Нормальный"><text:bookmark-start text:name="anchor1715"/><text:bookmark-end text:name="anchor1715"/>5.<text:s/><text:a xlink:href="http://ivo.garant.ru/document/redirect/408213873/1000" office:target-frame-name="_top" xlink:show="replace">Особенности</text:a><text:s/>строительства, реконструкции, капитального ремонта, ввода в эксплуатацию и вывода из эксплуатации, сноса объектов капитального строительства в национальных парках при осуществлении на их территориях рекреационной деятельности устанавливаются Правительством Российской Федерации.</text:p>
      <text:p text:style-name="Нормальный"><text:bookmark-start text:name="anchor1716"/><text:bookmark-end text:name="anchor1716"/>6. Рекреационная деятельность в национальных парках допускается в границах их рекреационных зон, зон хозяйственного назначения, зон охраны объектов культурного наследия (памятников истории и культуры) народов Российской Федерации и осуществляется федеральным государственным бюджетным учреждением, осуществляющим управление соответствующим национальным парком, а также юридическими лицами, индивидуальными предпринимателями, заключившими в установленном настоящим Федеральным законом порядке соглашение об осуществлении рекреационной деятельности в национальном парке (далее также - соглашение об осуществлении рекреационной деятельности).</text:p>
      <text:p text:style-name="Нормальный"/>
      <text:p text:style-name="Заголовокстатьи"><text:bookmark-start text:name="anchor172"/><text:bookmark-end text:name="anchor172"/><text:span text:style-name="T151">Статья 17.2</text:span>. Планирование осуществления рекреационной деятельности в национальных парках</text:p>
      <text:p text:style-name="Нормальный"><text:bookmark-start text:name="anchor1721"/><text:bookmark-end text:name="anchor1721"/>1. В<text:s/>целях осуществления рекреационной деятельности в национальном парке федеральный орган исполнительной власти, в ведении которого находится национальный парк (далее - уполномоченный орган), утверждает по согласованию с высшим должностным лицом субъекта Российской Федерации, на территории которого расположен этот национальный парк, план рекреационной деятельности национального парка.</text:p>
      <text:p text:style-name="Нормальный"><text:bookmark-start text:name="anchor1722"/><text:bookmark-end text:name="anchor1722"/>2. Уполномоченный орган направляет план рекреационной деятельности национального парка в течение пяти дней со дня его составления высшему должностному лицу субъекта Российской Федерации, на территории которого расположен этот национальный парк.</text:p>
      <text:p text:style-name="Нормальный">Высшее должностное лицо субъекта Российской Федерации, на территории которого расположен этот национальный парк, в десятидневный срок направляет в уполномоченный орган результат согласования. План рекреационной деятельности национального парка считается согласованным, если по истечении десятидневного срока результат согласования не поступил в уполномоченный орган.</text:p>
      <text:p text:style-name="Нормальный"><text:bookmark-start text:name="anchor1723"/><text:bookmark-end text:name="anchor1723"/>3. План рекреационной деятельности национального парка содержит сведения:</text:p>
      <text:p text:style-name="Нормальный"><text:bookmark-start text:name="anchor17231"/><text:bookmark-end text:name="anchor17231"/>а) о посещаемых природных комплексах и объектах, допустимой рекреационной емкости особо охраняемой природной территории при осуществлении туризма, требованиях к ее охране и использованию;</text:p>
      <text:p text:style-name="Нормальный"><text:bookmark-start text:name="anchor17232"/><text:bookmark-end text:name="anchor17232"/>б) о площади, местоположении и границах территории национального парка, предназначенной для осуществления рекреационной деятельности;</text:p>
      <text:p text:style-name="Нормальный"><text:bookmark-start text:name="anchor17233"/><text:bookmark-end text:name="anchor17233"/>в) о площади, местоположении и границах земельных участков, предназначенных для размещения объектов капитального строительства, некапитальных строений, сооружений (в том числе нестационарных торговых объектов), элементов благоустройства, объектов сопутствующей инфраструктуры, необходимых для осуществления рекреационной деятельности;</text:p>
      <text:p text:style-name="Нормальный"><text:bookmark-start text:name="anchor17234"/><text:bookmark-end text:name="anchor17234"/>г) о допустимых к размещению объектах, указанных в<text:s/><text:a xlink:href="#anchor1712" office:target-frame-name="_top" xlink:show="replace">пункте 2 статьи 17.1</text:a><text:s/>настоящего Федерального закона, и об их параметрах;</text:p>
      <text:p text:style-name="Нормальный"><text:bookmark-start text:name="anchor17235"/><text:bookmark-end text:name="anchor17235"/>д) о существующих и планируемых к строительству линейных объектах;</text:p>
      <text:p text:style-name="Нормальный"><text:bookmark-start text:name="anchor17236"/><text:bookmark-end text:name="anchor17236"/>е) иные сведения.</text:p>
      <text:p text:style-name="Нормальный"><text:bookmark-start text:name="anchor1724"/><text:bookmark-end text:name="anchor1724"/><text:soft-page-break/>4. Разработка плана рекреационной деятельности национального парка осуществляется<text:s/>применительно к каждому национальному парку федеральным государственным бюджетным учреждением, осуществляющим управление соответствующим национальным парком.</text:p>
      <text:p text:style-name="Нормальный"><text:bookmark-start text:name="anchor1725"/><text:bookmark-end text:name="anchor1725"/>5.<text:s/><text:a xlink:href="http://ivo.garant.ru/document/redirect/407596564/1000" office:target-frame-name="_top" xlink:show="replace">Порядок</text:a><text:s/>согласования и утверждения плана рекреационной деятельности национального парка, внесения в него изменений, требования к его содержанию, форме и структуре утверждаются Правительством Российской Федерации.</text:p>
      <text:p text:style-name="Нормальный"/>
      <text:p text:style-name="Заголовокстатьи"><text:bookmark-start text:name="anchor173"/><text:bookmark-end text:name="anchor173"/><text:span text:style-name="T152">Статья 17.3</text:span>. Соглашение об осуществлении рекреационной деятельности в национальном парке</text:p>
      <text:p text:style-name="Нормальный"><text:bookmark-start text:name="anchor1731"/><text:bookmark-end text:name="anchor1731"/>1. В целях привлечения инвестиций в развитие рекреационной деятельности в национальных парках с юридическими лицами, индивидуальными предпринимателями заключаются соглашения об осуществлении рекреационной деятельности на условиях и в<text:s/>порядке, которые установлены настоящим Федеральным законом, на срок до сорока девяти лет.</text:p>
      <text:p text:style-name="Нормальный"><text:bookmark-start text:name="anchor1732"/><text:bookmark-end text:name="anchor1732"/>2. По соглашению об осуществлении рекреационной деятельности одна сторона - юридическое лицо или индивидуальный предприниматель (далее - инвестор) обязуется оказывать услуги, выполнять работы по осуществлению рекреационной деятельности, а другая сторона - уполномоченный орган обязуется предоставить на срок действия соглашения об осуществлении рекреационной деятельности возможность использования указанной в соглашении<text:s/>территории национального парка для осуществления рекреационной деятельности, а также предоставить в аренду необходимые для осуществления рекреационной деятельности земельные участки в случаях, предусмотренных<text:s/><text:a xlink:href="#anchor1711" office:target-frame-name="_top" xlink:show="replace">пунктом 1 статьи 17.5</text:a><text:s/>настоящего Федерального закона, предоставить инвестору в аренду или на иных правах, предусмотренных законодательством Российской Федерации, объект, подлежащий реконструкции и (или) капитальному ремонту, в случае, если такой объект является предметом соглашения об осуществлении рекреационной деятельности.</text:p>
      <text:p text:style-name="Нормальный"><text:bookmark-start text:name="anchor1733"/><text:bookmark-end text:name="anchor1733"/>3. Уполномоченный орган заключает соглашение об осуществлении рекреационной деятельности с победителем торгов на право заключения соглашения об осуществлении рекреационной деятельности, а в случаях, предусмотренных<text:s/><text:a xlink:href="#anchor174" office:target-frame-name="_top" xlink:show="replace">статьей 17.4</text:a><text:s/>настоящего Федерального закона, с лицом, подавшим единственную заявку на участие в торгах, или единственным участником торгов.</text:p>
      <text:p text:style-name="Нормальный"><text:bookmark-start text:name="anchor1734"/><text:bookmark-end text:name="anchor1734"/>4. Соглашение об осуществлении рекреационной деятельности должно включать в<text:s/>себя:</text:p>
      <text:p text:style-name="Нормальный"><text:bookmark-start text:name="anchor17341"/><text:bookmark-end text:name="anchor17341"/>а) сведения о сторонах соглашения;</text:p>
      <text:p text:style-name="Нормальный"><text:bookmark-start text:name="anchor17342"/><text:bookmark-end text:name="anchor17342"/>б) сведения о площади, местоположении и границах территории национального парка, на которой осуществляется рекреационная деятельность по соглашению об осуществлении рекреационной деятельности, а также в случаях,<text:s/>предусмотренных<text:s/><text:a xlink:href="#anchor1711" office:target-frame-name="_top" xlink:show="replace">пунктом 1 статьи 17.5</text:a><text:s/>настоящего Федерального закона, о расположенных в границах указанной территории предоставляемых в аренду земельных участках;</text:p>
      <text:p text:style-name="Нормальный"><text:bookmark-start text:name="anchor17343"/><text:bookmark-end text:name="anchor17343"/>в) обязательства инвестора, связанные с выполнением работ, оказанием услуг в сфере туризма, физической культуры и спорта, организации отдыха и укрепления здоровья граждан, а также с осуществлением строительства, реконструкции, капитального ремонта, ввода в эксплуатацию и вывода из эксплуатации, сноса объектов капитального строительства, возведения, эксплуатации и демонтажа некапитальных строений, сооружений (в том числе нестационарных торговых объектов), создания, эксплуатации и демонтажа элементов благоустройства, объектов сопутствующей инфраструктуры, необходимой для<text:s/>выполнения таких работ, оказания таких услуг;</text:p>
      <text:p text:style-name="Нормальный"><text:bookmark-start text:name="anchor17344"/><text:bookmark-end text:name="anchor17344"/>г) срок действия соглашения об осуществлении рекреационной деятельности;</text:p>
      <text:p text:style-name="Нормальный"><text:bookmark-start text:name="anchor17345"/><text:bookmark-end text:name="anchor17345"/>д) размер и сроки внесения платы по соглашению об осуществлении рекреационной деятельности;</text:p>
      <text:p text:style-name="P153">Информация об изменениях:</text:p>
      <text:p text:style-name="Информацияоверсии"><text:bookmark-start text:name="anchor17346"/><text:bookmark-end text:name="anchor17346"/>Подпункт "е" изменен с 1 марта 2028 г. -<text:s/><text:a xlink:href="http://ivo.garant.ru/document/redirect/414700631/22" office:target-frame-name="_top" xlink:show="replace">Федеральный закон</text:a><text:s/>от 4 августа 2026 г. № 304-ФЗ</text:p>
      <text:p text:style-name="Информацияоверсии"><text:a xlink:href="http://ivo.garant.ru/document/redirect/483426981/17346" office:target-frame-name="_top" xlink:show="replace">См. будущую редакцию</text:a></text:p>
      <text:p text:style-name="Нормальный">е) обязательства инвестора по проведению мероприятий по предупреждению причинения вреда окружающей среде, соблюдению режима национального парка, а также по соблюдению<text:s/><text:soft-page-break/>установленной предельно допустимой рекреационной емкости национального парка при осуществлении туризма, режима его особой охраны, в том числе обязательства инвестора не осуществлять сплошные рубки лесных насаждений;</text:p>
      <text:p text:style-name="Нормальный"><text:bookmark-start text:name="anchor17347"/><text:bookmark-end text:name="anchor17347"/>ж) обязательство уполномоченного органа предоставить инвестору в аренду на срок действия соглашения об осуществлении рекреационной деятельности без проведения торгов земельные участки, необходимые для осуществления рекреационной деятельности, в случаях, предусмотренных<text:s/><text:a xlink:href="#anchor1711" office:target-frame-name="_top" xlink:show="replace">пунктом 1 статьи 17.5</text:a><text:s/>настоящего Федерального закона;</text:p>
      <text:p text:style-name="Нормальный"><text:bookmark-start text:name="anchor17348"/><text:bookmark-end text:name="anchor17348"/>з) обязательство инвестора обеспечить свободный доступ посетителей национального парка на предоставляемые в соответствии с соглашением об осуществлении рекреационной деятельности земельные участки, а также запрет на возведение ограждений на таких земельных участках;</text:p>
      <text:p text:style-name="Нормальный"><text:bookmark-start text:name="anchor17349"/><text:bookmark-end text:name="anchor17349"/>и) обязательства уполномоченного органа установить сервитут, публичный сервитут, необходимые для осуществления рекреационной деятельности, в порядке, установленном законодательством Российской Федерации;</text:p>
      <text:p text:style-name="Нормальный"><text:bookmark-start text:name="anchor173410"/><text:bookmark-end text:name="anchor173410"/>к) ответственность сторон за неисполнение или ненадлежащее исполнение соглашения об осуществлении<text:s/>рекреационной деятельности;</text:p>
      <text:p text:style-name="Нормальный"><text:bookmark-start text:name="anchor173411"/><text:bookmark-end text:name="anchor173411"/>л) иные условия, предусмотренные законодательством Российской Федерации.</text:p>
      <text:p text:style-name="Нормальный"><text:bookmark-start text:name="anchor1735"/><text:bookmark-end text:name="anchor1735"/>5. Соглашение об осуществлении рекреационной деятельности может включать в себя также обязательство инвестора по созданию объектов, связанных с функционированием национального парка и обеспечением функционирования расположенных в его границах населенных пунктов. Такие объекты подлежат передаче в собственность Российской Федерации с последующим закреплением (в том числе после ввода в эксплуатацию) на праве оперативного управления за федеральным государственным бюджетным учреждением, осуществляющим управление этим национальным парком.</text:p>
      <text:p text:style-name="Нормальный"><text:bookmark-start text:name="anchor1736"/><text:bookmark-end text:name="anchor1736"/>6. Соглашение об осуществлении рекреационной деятельности прекращается:</text:p>
      <text:p text:style-name="Нормальный"><text:bookmark-start text:name="anchor17361"/><text:bookmark-end text:name="anchor17361"/>а) по истечении срока его действия;</text:p>
      <text:p text:style-name="Нормальный"><text:bookmark-start text:name="anchor17362"/><text:bookmark-end text:name="anchor17362"/>б) по соглашению сторон;</text:p>
      <text:p text:style-name="Нормальный"><text:bookmark-start text:name="anchor17363"/><text:bookmark-end text:name="anchor17363"/>в) по решению уполномоченного органа в связи с существенным нарушением условий соглашения об осуществлении рекреационной деятельности, допущенным инвестором, являющимся стороной соглашения об осуществлении рекреационной деятельности, а также в случае, если осуществляемая инвестором деятельность причиняет вред окружающей среде вследствие нарушения требований законодательства Российской Федерации;</text:p>
      <text:p text:style-name="Нормальный"><text:bookmark-start text:name="anchor17364"/><text:bookmark-end text:name="anchor17364"/>г) на основании решения суда.</text:p>
      <text:p text:style-name="Нормальный"><text:bookmark-start text:name="anchor1737"/><text:bookmark-end text:name="anchor1737"/>7.<text:s/><text:a xlink:href="http://ivo.garant.ru/document/redirect/407608930/1000" office:target-frame-name="_top" xlink:show="replace">Примерная форма</text:a><text:s/>соглашения об осуществлении рекреационной деятельности утверждается Правительством Российской Федерации.</text:p>
      <text:p text:style-name="Нормальный"><text:bookmark-start text:name="anchor1738"/><text:bookmark-end text:name="anchor1738"/>8. По истечении действия соглашения об осуществлении рекреационной деятельности, содержащего обязательства по строительству и (или) реконструкции объекта капитального строительства, за исключением линейных объектов, размещение которых допускается осуществлять на условиях сервитута, публичного сервитута или без предоставления земельного участка и установления сервитута, публичного сервитута, соглашение об осуществлении рекреационной деятельности подлежит заключению на тот же срок без проведения торгов при условии выполнения инвестором взятых на себя обязательств по соглашению об осуществлении рекреационной деятельности.</text:p>
      <text:p text:style-name="Нормальный"/>
      <text:p text:style-name="Заголовокстатьи"><text:bookmark-start text:name="anchor174"/><text:bookmark-end text:name="anchor174"/><text:span text:style-name="T154">Статья 17.4</text:span>. Заключение соглашения об осуществлении рекреационной деятельности</text:p>
      <text:p text:style-name="Нормальный"><text:bookmark-start text:name="anchor1741"/><text:bookmark-end text:name="anchor1741"/>1. Соглашение об осуществлении рекреационной деятельности заключается путем проведения торгов в форме аукциона в электронной форме, за исключением случая, предусмотренного<text:s/><text:a xlink:href="#anchor1742" office:target-frame-name="_top" xlink:show="replace">пунктом 2</text:a><text:s/>настоящей статьи.</text:p>
      <text:p text:style-name="Нормальный"><text:bookmark-start text:name="anchor1742"/><text:bookmark-end text:name="anchor1742"/>2. В случае, если соглашение об осуществлении рекреационной деятельности содержит обязательства по строительству, реконструкции, капитальному ремонту и (или) эксплуатации объекта капитального строительства (за исключением линейного объекта, размещение которого допускается осуществлять на условиях сервитута, публичного сервитута или без предоставления земельного<text:s/><text:soft-page-break/>участка и установления сервитута, публичного сервитута), соглашение об осуществлении рекреационной деятельности заключается путем проведения торгов в форме конкурса в электронной форме.</text:p>
      <text:p text:style-name="Нормальный"><text:bookmark-start text:name="anchor1743"/><text:bookmark-end text:name="anchor1743"/>3. Организатором проведения конкурса и аукциона на право заключения соглашения об осуществлении рекреационной деятельности является уполномоченный орган. В<text:s/><text:a xlink:href="http://ivo.garant.ru/document/redirect/407608922/1" office:target-frame-name="_top" xlink:show="replace">случаях</text:a>, определяемых Правительством Российской Федерации, организатором проведения таких конкурса и аукциона также может выступать подведомственное уполномоченному органу федеральное государственное учреждение.</text:p>
      <text:p text:style-name="Нормальный"><text:bookmark-start text:name="anchor1744"/><text:bookmark-end text:name="anchor1744"/>4. Победитель конкурса на право заключения соглашения об осуществлении рекреационной деятельности определяется на основании следующих критериев:</text:p>
      <text:p text:style-name="Нормальный"><text:bookmark-start text:name="anchor17441"/><text:bookmark-end text:name="anchor17441"/>а) сроки выполнения обязательств по строительству, реконструкции и (или) капитальному ремонту объектов соглашения об<text:s/>осуществлении рекреационной деятельности;</text:p>
      <text:p text:style-name="Нормальный"><text:bookmark-start text:name="anchor17442"/><text:bookmark-end text:name="anchor17442"/>б) объем выполнения работ, оказания услуг при осуществлении деятельности, предусмотренной соглашением об осуществлении рекреационной деятельности;</text:p>
      <text:p text:style-name="Нормальный"><text:bookmark-start text:name="anchor17443"/><text:bookmark-end text:name="anchor17443"/>в) архитектурные и инженерно-технические решения, применяемые при<text:s/>создании предусмотренных соглашением об осуществлении рекреационной деятельности объектов, материалы и технологии, позволяющие минимизировать негативное воздействие на окружающую среду в процессе эксплуатации зданий и сооружений;</text:p>
      <text:p text:style-name="Нормальный"><text:bookmark-start text:name="anchor17444"/><text:bookmark-end text:name="anchor17444"/>г) размер ежегодной платы<text:s/>по соглашению об осуществлении рекреационной деятельности.</text:p>
      <text:p text:style-name="Нормальный"><text:bookmark-start text:name="anchor1745"/><text:bookmark-end text:name="anchor1745"/>5. Плата по соглашению об осуществлении рекреационной деятельности считается доходом федерального государственного бюджетного учреждения, осуществляющего управление соответствующим национальным парком, и поступает в его самостоятельное распоряжение.</text:p>
      <text:p text:style-name="Нормальный"><text:bookmark-start text:name="anchor1746"/><text:bookmark-end text:name="anchor1746"/>6.<text:s/><text:a xlink:href="http://ivo.garant.ru/document/redirect/407923407/1000" office:target-frame-name="_top" xlink:show="replace">Порядок</text:a><text:s/>расчета минимальной платы по соглашению об осуществлении рекреационной деятельности утверждается Правительством Российской Федерации.</text:p>
      <text:p text:style-name="Нормальный"><text:bookmark-start text:name="anchor1747"/><text:bookmark-end text:name="anchor1747"/>7. Проведение конкурса и аукциона в электронной форме обеспечивается оператором электронной площадки из числа операторов<text:s/>электронных площадок, функционирующих в соответствии с<text:s/><text:a xlink:href="http://ivo.garant.ru/document/redirect/70353464/2" office:target-frame-name="_top" xlink:show="replace">законодательством</text:a><text:s/>Российской Федерации о контрактной системе в сфере закупок товаров, работ, услуг для обеспечения государственных и муниципальных нужд.</text:p>
      <text:p text:style-name="Нормальный"><text:bookmark-start text:name="anchor1748"/><text:bookmark-end text:name="anchor1748"/>8. В случае, если торги в форме конкурса или аукциона на право заключения соглашения об осуществлении рекреационной деятельности признаны не состоявшимися в связи с поступлением заявки на участие в конкурсе или аукционе только от одного<text:s/>лица и такая заявка и заявитель, подавший такую заявку, соответствуют всем требованиям и указанным в извещении о проведении торгов и документации о торгах условиям торгов, либо в связи с признанием только одного заявителя участником торгов, либо в связи с<text:s/>тем, что в аукционе принял участие один участник, соглашение об осуществлении рекреационной деятельности заключается соответственно с единственным заявителем, единственным участником на условиях, содержащихся в извещении о проведении торгов, документации о<text:s/>торгах и заявке на участие в конкурсе или аукционе.</text:p>
      <text:p text:style-name="Нормальный"><text:bookmark-start text:name="anchor1749"/><text:bookmark-end text:name="anchor1749"/>9.<text:s/><text:a xlink:href="http://ivo.garant.ru/document/redirect/408213871/1000" office:target-frame-name="_top" xlink:show="replace">Правила</text:a><text:s/>проведения конкурсов и аукционов на право заключения соглашения об осуществлении рекреационной деятельности или соглашения об осуществлении рекреационной деятельности по результатам проведения конкурса или аукциона либо в случае признания конкурса или аукциона несостоявшимися утверждаются Правительством Российской Федерации с учетом положений настоящей статьи.</text:p>
      <text:p text:style-name="Нормальный"/>
      <text:p text:style-name="Заголовокстатьи"><text:bookmark-start text:name="anchor175"/><text:bookmark-end text:name="anchor175"/><text:span text:style-name="T155">Статья 17.5</text:span>.<text:s/>Предоставление земельного участка, необходимого для реализации соглашения об осуществлении рекреационной деятельности</text:p>
      <text:p text:style-name="Нормальный"><text:bookmark-start text:name="anchor1751"/><text:bookmark-end text:name="anchor1751"/>1. Земельный участок, находящийся в федеральной собственности и необходимый для реализации соглашения об осуществлении рекреационной деятельности, предоставляется инвестору в аренду в порядке, установленном<text:s/><text:a xlink:href="http://ivo.garant.ru/document/redirect/12124624/2" office:target-frame-name="_top" xlink:show="replace">земельным законодательством</text:a><text:s/>и настоящим Федеральным законом, без проведения торгов на срок, установленный соглашением об<text:s/>осуществлении рекреационной деятельности. Предоставление такого земельного участка осуществляется в случае, если по соглашению об осуществлении рекреационной деятельности предполагается осуществлять<text:s/><text:soft-page-break/>строительство, реконструкцию, капитальный ремонт и (или)<text:s/>эксплуатацию в национальном парке объектов капитального строительства (за исключением линейного объекта, размещение которого допускается осуществлять на условиях сервитута, публичного сервитута или без предоставления земельного участка и установления сервитута, публичного сервитута).</text:p>
      <text:p text:style-name="Нормальный"><text:bookmark-start text:name="anchor1752"/><text:bookmark-end text:name="anchor1752"/>2. Не требуются предоставление земельного участка в аренду и установление сервитута, публичного сервитута для осуществления рекреационной деятельности в соответствии с заключенным соглашением об осуществлении рекреационной деятельности в случае, если по соглашению об осуществлении рекреационной деятельности предполагается осуществлять строительство, размещение, эксплуатацию, демонтаж некапитальных строений, сооружений (в том числе нестационарных торговых объектов), элементов благоустройства, объектов сопутствующей инфраструктуры, перечень которых утверждается Правительством Российской Федерации в соответствии с<text:s/><text:a xlink:href="#anchor1712" office:target-frame-name="_top" xlink:show="replace">пунктом 2 статьи 17.1</text:a><text:s/>настоящего Федерального закона.</text:p>
      <text:p text:style-name="Нормальный"><text:bookmark-start text:name="anchor1753"/><text:bookmark-end text:name="anchor1753"/>3. В целях, предусмотренных<text:s/><text:a xlink:href="#anchor1751" office:target-frame-name="_top" xlink:show="replace">пунктом 1</text:a><text:s/>настоящей статьи, федеральное государственное бюджетное учреждение, осуществляющее управление национальным парком, осуществляет отказ от права постоянного (бессрочного) пользования земельными участками, указанными в пункте 1<text:s/>настоящей статьи, на условиях и в порядке, которые установлены<text:s/><text:a xlink:href="http://ivo.garant.ru/document/redirect/12124624/2" office:target-frame-name="_top" xlink:show="replace">земельным законодательством</text:a>.</text:p>
      <text:p text:style-name="Нормальный"><text:bookmark-start text:name="anchor1754"/><text:bookmark-end text:name="anchor1754"/>4. Предоставление в аренду земельных участков, указанных в<text:s/><text:a xlink:href="#anchor1751" office:target-frame-name="_top" xlink:show="replace">пункте 1</text:a><text:s/>настоящей статьи, осуществляется уполномоченным органом.</text:p>
      <text:p text:style-name="Нормальный"><text:bookmark-start text:name="anchor1755"/><text:bookmark-end text:name="anchor1755"/>5. В целях строительства, реконструкции, капитального ремонта и (или) эксплуатации линейных объектов, создаваемых по соглашению об осуществлении рекреационной деятельности, осуществляется установление сервитута, публичного сервитута в порядке, установленном<text:s/><text:a xlink:href="http://ivo.garant.ru/document/redirect/10164072/1001" office:target-frame-name="_top" xlink:show="replace">гражданским</text:a><text:s/>и<text:s/><text:a xlink:href="http://ivo.garant.ru/document/redirect/12124624/2" office:target-frame-name="_top" xlink:show="replace">земельным законодательством</text:a>.</text:p>
      <text:p text:style-name="Нормальный"><text:bookmark-start text:name="anchor1756"/><text:bookmark-end text:name="anchor1756"/>6. Если предметом<text:s/>соглашения об осуществлении рекреационной деятельности не являлись строительство, реконструкция, капитальный ремонт, эксплуатация, снос объектов капитального строительства, после окончания срока действия соглашения об осуществлении рекреационной деятельности, в том числе в случае его расторжения по основаниям, установленным настоящим Федеральным законом, инвестор обязан освободить земельный участок, на котором осуществлялась такая рекреационная деятельность, и привести его в состояние, пригодное для использования в соответствии с целевым назначением и разрешенным использованием в соответствии с<text:s/><text:a xlink:href="http://ivo.garant.ru/document/redirect/10164072/1001" office:target-frame-name="_top" xlink:show="replace">гражданским</text:a><text:s/>и<text:s/><text:a xlink:href="http://ivo.garant.ru/document/redirect/12124624/2" office:target-frame-name="_top" xlink:show="replace">земельным законодательством</text:a>.</text:p>
      <text:p text:style-name="Нормальный"/>
      <text:h text:style-name="Заголовок1" text:outline-level="1"><text:bookmark-start text:name="anchor400"/><text:bookmark-end text:name="anchor400"/>Раздел IV. Природные парки</text:h>
      <text:p text:style-name="P156">ГАРАНТ:</text:p>
      <text:p text:style-name="Комментарий">О природных парках см. также:</text:p>
      <text:p text:style-name="Комментарий"><text:a xlink:href="http://ivo.garant.ru/document/redirect/12125350/583" office:target-frame-name="_top" xlink:show="replace">Федеральный закон</text:a><text:s/>от 10 января 2002 г. N 7-ФЗ,</text:p>
      <text:p text:style-name="Комментарий"><text:a xlink:href="http://ivo.garant.ru/document/redirect/2108339/1000" office:target-frame-name="_top" xlink:show="replace">постановление</text:a><text:s/>СМ РФ от 10 августа 1993 г. N 769</text:p>
      <text:p text:style-name="Комментарий"/>
      <text:p text:style-name="P157">Информация об изменениях:</text:p>
      <text:p text:style-name="Информацияоверсии"><text:bookmark-start text:name="anchor18"/><text:bookmark-end text:name="anchor18"/><text:a xlink:href="http://ivo.garant.ru/document/redirect/70552582/1013" office:target-frame-name="_top" xlink:show="replace">Федеральным<text:s/>законом</text:a><text:s/>от 28 декабря 2013 г. № 406-ФЗ статья 18 настоящего Федерального закона изложена в новой редакции</text:p>
      <text:p text:style-name="Информацияоверсии"><text:a xlink:href="http://ivo.garant.ru/document/redirect/57742610/18" office:target-frame-name="_top" xlink:show="replace">См. текст статьи в предыдущей редакции</text:a></text:p>
      <text:p text:style-name="Заголовокстатьи"><text:span text:style-name="T158">Статья 18.</text:span><text:s/>Общие положения</text:p>
      <text:p text:style-name="Нормальный"><text:bookmark-start text:name="anchor1801"/><text:bookmark-end text:name="anchor1801"/>1. Природные парки являются особо охраняемыми природными территориями регионального значения, в границах которых выделяются зоны, имеющие экологическое, культурное или рекреационное назначение, и соответственно этому устанавливаются запреты и ограничения экономической и иной деятельности.</text:p>
      <text:p text:style-name="Нормальный"><text:bookmark-start text:name="anchor1802"/><text:bookmark-end text:name="anchor1802"/>2. Природные ресурсы, расположенные в границах природных парков, если иное не установлено федеральными законами, ограничиваются в гражданском обороте.</text:p>
      <text:p text:style-name="Нормальный"><text:bookmark-start text:name="anchor183"/><text:bookmark-end text:name="anchor183"/><text:soft-page-break/>3. Запрещается изменение целевого назначения земельных участков, находящихся в границах<text:s/>природных парков, за исключением случаев, предусмотренных федеральными законами.</text:p>
      <text:p text:style-name="P159">Информация об изменениях:</text:p>
      <text:p text:style-name="Информацияоверсии"><text:bookmark-start text:name="anchor184"/><text:bookmark-end text:name="anchor184"/>Пункт 4 изменен с 19 августа 2024 г. -<text:s/><text:a xlink:href="http://ivo.garant.ru/document/redirect/409493579/704" office:target-frame-name="_top" xlink:show="replace">Федеральный закон</text:a><text:s/>от 8 августа 2024 г.<text:s/>№ 232-ФЗ</text:p>
      <text:p text:style-name="Информацияоверсии"><text:a xlink:href="http://ivo.garant.ru/document/redirect/76837692/184" office:target-frame-name="_top" xlink:show="replace">См. предыдущую редакцию</text:a></text:p>
      <text:p text:style-name="Нормальный">4. Положение о природном парке утверждается решением высшего исполнительного органа субъекта Российской Федерации.</text:p>
      <text:p text:style-name="P160">ГАРАНТ:</text:p>
      <text:p text:style-name="Комментарий">См. комментарии к статье 18 настоящего Федерального закона</text:p>
      <text:p text:style-name="Комментарий"/>
      <text:p text:style-name="P161">Информация об изменениях:</text:p>
      <text:p text:style-name="Информацияоверсии"><text:bookmark-start text:name="anchor19"/><text:bookmark-end text:name="anchor19"/>Статья 19 изменена с 19 августа 2024 г. -<text:s/><text:a xlink:href="http://ivo.garant.ru/document/redirect/409493579/705" office:target-frame-name="_top" xlink:show="replace">Федеральный закон</text:a><text:s/>Совета Федерации Федерального Собрания и Государственной Думы Федерального Собрания от 8 августа 2024 г. № 232-ФЗ</text:p>
      <text:p text:style-name="Информацияоверсии"><text:a xlink:href="http://ivo.garant.ru/document/redirect/76837692/19" office:target-frame-name="_top" xlink:show="replace">См. предыдущую редакцию</text:a></text:p>
      <text:p text:style-name="Заголовокстатьи"><text:span text:style-name="T162">Статья 19.</text:span><text:s/>Порядок создания природных парков</text:p>
      <text:p text:style-name="Нормальный">Создание природных парков осуществляется решениями высшего исполнительного органа субъекта Российской Федерации в соответствии с требованиями, предусмотренными<text:s/><text:a xlink:href="#anchor2006" office:target-frame-name="_top" xlink:show="replace">пунктом 6 статьи 2</text:a><text:s/>настоящего Федерального закона.</text:p>
      <text:p text:style-name="P163">ГАРАНТ:</text:p>
      <text:p text:style-name="Комментарий">См. комментарии к статье 19 настоящего Федерального закона</text:p>
      <text:p text:style-name="Комментарий"/>
      <text:p text:style-name="P164">Информация об изменениях:</text:p>
      <text:p text:style-name="Информацияоверсии"><text:bookmark-start text:name="anchor20"/><text:bookmark-end text:name="anchor20"/><text:a xlink:href="http://ivo.garant.ru/document/redirect/70552582/1015" office:target-frame-name="_top" xlink:show="replace">Федеральным законом</text:a><text:s/>от 28 декабря 2013 г. № 406-ФЗ статья 20 настоящего Федерального закона изложена в новой редакции</text:p>
      <text:p text:style-name="Информацияоверсии"><text:a xlink:href="http://ivo.garant.ru/document/redirect/57742610/20" office:target-frame-name="_top" xlink:show="replace">См. текст статьи в предыдущей редакции</text:a></text:p>
      <text:p text:style-name="Заголовокстатьи"><text:span text:style-name="T165">Статья 20.</text:span><text:s/>Управление природными парками</text:p>
      <text:p text:style-name="Нормальный"><text:bookmark-start text:name="anchor39000"/><text:bookmark-end text:name="anchor39000"/>1. Управление природными парками осуществляется государственными учреждениями субъектов Российской Федерации,<text:s/>созданными в установленном законодательством Российской Федерации порядке.</text:p>
      <text:p text:style-name="Нормальный"><text:bookmark-start text:name="anchor40000"/><text:bookmark-end text:name="anchor40000"/>2. Земельные участки (в том числе земельные участки, на которых располагаются леса) в границах природных парков предоставляются государственным учреждениям субъектов Российской Федерации, осуществляющим управление природными парками, в постоянное (бессрочное) пользование в соответствии с<text:s/><text:a xlink:href="http://ivo.garant.ru/document/redirect/10164072/268" office:target-frame-name="_top" xlink:show="replace">законодательством</text:a><text:s/>Российской Федерации.</text:p>
      <text:p text:style-name="Нормальный"><text:bookmark-start text:name="anchor41000"/><text:bookmark-end text:name="anchor41000"/>3. В границах природных парков также могут находиться земельные участки иных собственников и пользователей.</text:p>
      <text:p text:style-name="Нормальный"><text:bookmark-start text:name="anchor2004"/><text:bookmark-end text:name="anchor2004"/>4. Запрещается изъятие или иное прекращение прав на земельные участки, предоставленные государственным учреждениям субъектов Российской Федерации, осуществляющим управление природными парками, за исключением случаев, предусмотренных<text:s/><text:a xlink:href="http://ivo.garant.ru/document/redirect/12124624/7100" office:target-frame-name="_top" xlink:show="replace">земельным законодательством</text:a>.</text:p>
      <text:p text:style-name="P166">ГАРАНТ:</text:p>
      <text:p text:style-name="Комментарий">См. комментарии<text:s/>к статье 20 настоящего Федерального закона</text:p>
      <text:p text:style-name="Комментарий"/>
      <text:p text:style-name="P167">Информация об изменениях:</text:p>
      <text:p text:style-name="Информацияоверсии"><text:bookmark-start text:name="anchor21"/><text:bookmark-end text:name="anchor21"/><text:a xlink:href="http://ivo.garant.ru/document/redirect/12138259/3012" office:target-frame-name="_top" xlink:show="replace">Федеральным законом</text:a><text:s/>от 29 декабря 2004 г. N 199-ФЗ в статью 21 настоящего Федерального закона внесены изменения, вступающие в силу с 1 января 2005 г.</text:p>
      <text:p text:style-name="Информацияоверсии">Изменения, внесенные<text:s/><text:a xlink:href="http://ivo.garant.ru/document/redirect/3998800/47000013" office:target-frame-name="_top" xlink:show="replace">Федеральным законом</text:a><text:s/>от 22 августа 2004 г. N 122-ФЗ<text:s/><text:a xlink:href="http://ivo.garant.ru/document/redirect/12138259/17011" office:target-frame-name="_top" xlink:show="replace">отменены<text:s/></text:a>с 31 декабря 2004 г</text:p>
      <text:p text:style-name="Информацияоверсии"><text:a xlink:href="http://ivo.garant.ru/document/redirect/4000498/21" office:target-frame-name="_top" xlink:show="replace">См. текст статьи в предыдущей редакции</text:a></text:p>
      <text:p text:style-name="Заголовокстатьи"><text:span text:style-name="T168">Статья 21.</text:span><text:s/>Режим особой охраны территорий природных парков</text:p>
      <text:p text:style-name="Нормальный"><text:bookmark-start text:name="anchor42000"/><text:bookmark-end text:name="anchor42000"/><text:soft-page-break/>1. На территориях природных парков устанавливаются различные режимы<text:s/>особой охраны и использования в зависимости от экологической и рекреационной ценности природных участков.</text:p>
      <text:p text:style-name="Нормальный"><text:bookmark-start text:name="anchor43000"/><text:bookmark-end text:name="anchor43000"/>2. Исходя из этого на территориях природных парков могут быть выделены природоохранные, рекреационные, агрохозяйственные и иные функциональные зоны,<text:s/>включая зоны охраны историко-культурных комплексов и объектов.</text:p>
      <text:p text:style-name="Нормальный"><text:bookmark-start text:name="anchor44000"/><text:bookmark-end text:name="anchor44000"/>3. На территориях природных парков запрещается деятельность, влекущая за собой изменение исторически сложившегося природного ландшафта, снижение или уничтожение экологических, эстетических и рекреационных качеств природных парков, нарушение режима содержания памятников истории и культуры.</text:p>
      <text:p text:style-name="Нормальный"><text:bookmark-start text:name="anchor45000"/><text:bookmark-end text:name="anchor45000"/>4. В границах природных парков могут быть запрещены или ограничены виды деятельности, влекущие за собой снижение экологической, эстетической, культурной и рекреационной ценности их территорий.</text:p>
      <text:p text:style-name="Нормальный"><text:bookmark-start text:name="anchor215"/><text:bookmark-end text:name="anchor215"/>5.<text:s/><text:a xlink:href="http://ivo.garant.ru/document/redirect/70552582/1016" office:target-frame-name="_top" xlink:show="replace">Утратил силу</text:a>.</text:p>
      <text:p text:style-name="P169">Информация об изменениях:</text:p>
      <text:p text:style-name="Информацияоверсии">См. текст<text:s/><text:a xlink:href="http://ivo.garant.ru/document/redirect/57742610/215" office:target-frame-name="_top" xlink:show="replace">пункта 5 статьи 21</text:a></text:p>
      <text:p text:style-name="P170">Информация<text:s/>об изменениях:</text:p>
      <text:p text:style-name="Информацияоверсии"><text:bookmark-start text:name="anchor46000"/><text:bookmark-end text:name="anchor46000"/>Пункт 6 изменен с 26 июля 2019 г. -<text:s/><text:a xlink:href="http://ivo.garant.ru/document/redirect/72332736/2" office:target-frame-name="_top" xlink:show="replace">Федеральный закон</text:a><text:s/>26 июля 2019 г. № 253-ФЗ</text:p>
      <text:p text:style-name="Информацияоверсии"><text:a xlink:href="http://ivo.garant.ru/document/redirect/77681395/46000" office:target-frame-name="_top" xlink:show="replace">См. предыдущую редакцию</text:a></text:p>
      <text:p text:style-name="Нормальный">6. Конкретные особенности, зонирование и режим каждого природного парка определяются положением об этом природном парке, утверждаемым органами государственной власти соответствующих субъектов Российской Федерации по согласованию с федеральным органом исполнительной власти в области охраны окружающей среды и соответствующими органами местного самоуправления.</text:p>
      <text:p text:style-name="Нормальный"><text:bookmark-start text:name="anchor2162"/><text:bookmark-end text:name="anchor2162"/>В городах федерального значения Москве, Санкт-Петербурге и Севастополе полномочия органов местного самоуправления внутригородских муниципальных образований по участию в согласовании положений о природных парках определяются с учетом предусмотренных федеральным законом особенностей организации местного самоуправления в городах федерального значения.</text:p>
      <text:p text:style-name="P171">ГАРАНТ:</text:p>
      <text:p text:style-name="Комментарий">См. комментарии к статье 21 настоящего Федерального закона</text:p>
      <text:p text:style-name="Комментарий"/>
      <text:h text:style-name="Заголовок1" text:outline-level="1"><text:bookmark-start text:name="anchor500"/><text:bookmark-end text:name="anchor500"/>Раздел V. Государственные природные заказники</text:h>
      <text:p text:style-name="P172">ГАРАНТ:</text:p>
      <text:p text:style-name="Комментарий">О государственных природных заказниках см. также<text:s/><text:a xlink:href="http://ivo.garant.ru/document/redirect/12125350/583" office:target-frame-name="_top" xlink:show="replace">Федеральный закон</text:a><text:s/>от 10 января 2002 г. N 7-ФЗ</text:p>
      <text:p text:style-name="Комментарий"/>
      <text:p text:style-name="P173">Информация об изменениях:</text:p>
      <text:p text:style-name="Информацияоверсии"><text:bookmark-start text:name="anchor22"/><text:bookmark-end text:name="anchor22"/>Федеральными законами<text:s/><text:a xlink:href="http://ivo.garant.ru/document/redirect/3998800/47000014" office:target-frame-name="_top" xlink:show="replace">от 22 августа 2004 г. N 122-ФЗ</text:a><text:s/>и<text:s/><text:a xlink:href="http://ivo.garant.ru/document/redirect/12138259/3013" office:target-frame-name="_top" xlink:show="replace">от 29 декабря 2004 г. N 199-ФЗ</text:a><text:s/>в статью 22 настоящего Федерального закона внесены изменения, вступающие в силу с 1 января 2005 г.</text:p>
      <text:p text:style-name="Информацияоверсии"><text:a xlink:href="http://ivo.garant.ru/document/redirect/4000498/22" office:target-frame-name="_top" xlink:show="replace">См. текст статьи в предыдущей редакции</text:a></text:p>
      <text:p text:style-name="Заголовокстатьи"><text:span text:style-name="T174">Статья 22.</text:span><text:s/>Общие положения</text:p>
      <text:p text:style-name="Нормальный"><text:bookmark-start text:name="anchor47000"/><text:bookmark-end text:name="anchor47000"/>1. Государственными природными заказниками являются территории (акватории), имеющие особое значение для сохранения или восстановления природных комплексов или их компонентов и<text:s/>поддержания экологического баланса.</text:p>
      <text:p text:style-name="Нормальный"><text:bookmark-start text:name="anchor48000"/><text:bookmark-end text:name="anchor48000"/>2. Объявление территории государственным природным заказником допускается как с изъятием, так и без изъятия у пользователей, владельцев и собственников земельных участков.</text:p>
      <text:p text:style-name="Нормальный"><text:bookmark-start text:name="anchor49000"/><text:bookmark-end text:name="anchor49000"/>3. Государственные природные заказники могут быть федерального или регионального значения.</text:p>
      <text:p text:style-name="Нормальный"><text:bookmark-start text:name="anchor224"/><text:bookmark-end text:name="anchor224"/><text:soft-page-break/>4. Государственные природные заказники могут иметь различный профиль, в том числе быть:</text:p>
      <text:p text:style-name="Нормальный"><text:bookmark-start text:name="anchor2241"/><text:bookmark-end text:name="anchor2241"/>а) комплексными (ландшафтными), предназначенными для сохранения и восстановления природных комплексов (природных ландшафтов);</text:p>
      <text:p text:style-name="Нормальный"><text:bookmark-start text:name="anchor22422"/><text:bookmark-end text:name="anchor22422"/>б) биологическими (ботаническими и зоологическими), предназначенными для сохранения и восстановления редких и исчезающих видов растений и животных, в том числе ценных видов в хозяйственном, научном и культурном отношениях;</text:p>
      <text:p text:style-name="Нормальный">в) палеонтологическими, предназначенными для сохранения ископаемых объектов;</text:p>
      <text:p text:style-name="Нормальный"><text:bookmark-start text:name="anchor22404"/><text:bookmark-end text:name="anchor22404"/>г) гидрологическими (болотными, озерными, речными, морскими), предназначенными для сохранения и восстановления ценных водных объектов и экологических систем;</text:p>
      <text:p text:style-name="Нормальный"><text:bookmark-start text:name="anchor22405"/><text:bookmark-end text:name="anchor22405"/>д) геологическими, предназначенными для сохранения ценных объектов и комплексов неживой природы.</text:p>
      <text:p text:style-name="P175">Информация об изменениях:</text:p>
      <text:p text:style-name="Информацияоверсии"><text:bookmark-start text:name="anchor225"/><text:bookmark-end text:name="anchor225"/><text:a xlink:href="http://ivo.garant.ru/document/redirect/70552582/10171" office:target-frame-name="_top" xlink:show="replace">Федеральным законом</text:a><text:s/>от 28 декабря 2013 г. № 406-ФЗ пункт 5 статьи 22 настоящего Федерального закона изложен в новой<text:s/>редакции</text:p>
      <text:p text:style-name="Информацияоверсии"><text:a xlink:href="http://ivo.garant.ru/document/redirect/57742610/225" office:target-frame-name="_top" xlink:show="replace">См. текст пункта в предыдущей редакции</text:a></text:p>
      <text:p text:style-name="Нормальный">5. Государственные природные заказники федерального значения находятся в ведении уполномоченного Правительством Российской Федерации федерального органа исполнительной власти.</text:p>
      <text:p text:style-name="Нормальный">Управление государственными природными заказниками федерального значения осуществляется федеральными государственными бюджетными учреждениями, в том числе осуществляющими управление государственными природными заповедниками и национальными парками.</text:p>
      <text:p text:style-name="P176">Информация об изменениях:</text:p>
      <text:p text:style-name="Информацияоверсии"><text:bookmark-start text:name="anchor50000"/><text:bookmark-end text:name="anchor50000"/><text:a xlink:href="http://ivo.garant.ru/document/redirect/70552582/10172" office:target-frame-name="_top" xlink:show="replace">Федеральным законом</text:a><text:s/>от 28 декабря 2013 г. № 406-ФЗ в пункт 6 статьи 22 настоящего Федерального закона внесены изменения</text:p>
      <text:p text:style-name="Информацияоверсии"><text:a xlink:href="http://ivo.garant.ru/document/redirect/57742610/50000" office:target-frame-name="_top" xlink:show="replace">См. текст пункта в предыдущей редакции</text:a></text:p>
      <text:p text:style-name="Нормальный">6. Подчиненность и порядок финансирования организаций, уполномоченных органами государственной власти субъектов Российской Федерации осуществлять управление государственными природными заказниками регионального значения, определяются соответствующими органами государственной власти субъектов Российской Федерации.</text:p>
      <text:p text:style-name="Нормальный"><text:bookmark-start text:name="anchor51000"/><text:bookmark-end text:name="anchor51000"/>7.<text:s/><text:a xlink:href="http://ivo.garant.ru/document/redirect/12138259/3013" office:target-frame-name="_top" xlink:show="replace">Утратил силу</text:a><text:s/>с 1 января 2005 г.</text:p>
      <text:p text:style-name="P177">Информация об изменениях:</text:p>
      <text:p text:style-name="Информацияоверсии">См. текст<text:s/><text:a xlink:href="http://ivo.garant.ru/document/redirect/4000498/51000" office:target-frame-name="_top" xlink:show="replace">пункта 7 статьи 22</text:a></text:p>
      <text:p text:style-name="Информацияоверсии"/>
      <text:p text:style-name="P178">Информация об изменениях:</text:p>
      <text:p text:style-name="Информацияоверсии"><text:bookmark-start text:name="anchor52000"/><text:bookmark-end text:name="anchor52000"/>Пункт 8 изменен с 1 сентября 2023 г. -<text:s/><text:a xlink:href="http://ivo.garant.ru/document/redirect/406559739/115" office:target-frame-name="_top" xlink:show="replace">Федеральный закон</text:a><text:s/>от 18 марта 2023 г. № 77-ФЗ</text:p>
      <text:p text:style-name="Информацияоверсии"><text:a xlink:href="http://ivo.garant.ru/document/redirect/76815716/52000" office:target-frame-name="_top" xlink:show="replace">См. предыдущую редакцию</text:a></text:p>
      <text:p text:style-name="Нормальный">8. Для обеспечения охраны и использования государственных природных заказников создаются их администрации.</text:p>
      <text:p text:style-name="P179">ГАРАНТ:</text:p>
      <text:p text:style-name="Комментарий">См. комментарии<text:s/>к статье 22 настоящего Федерального закона</text:p>
      <text:p text:style-name="Комментарий"/>
      <text:p text:style-name="P180">Информация об изменениях:</text:p>
      <text:p text:style-name="Информацияоверсии"><text:bookmark-start text:name="anchor23"/><text:bookmark-end text:name="anchor23"/><text:a xlink:href="http://ivo.garant.ru/document/redirect/70552582/1018" office:target-frame-name="_top" xlink:show="replace">Федеральным законом</text:a><text:s/>от 28 декабря 2013 г. № 406-ФЗ статья 23 настоящего Федерального закона изложена в новой редакции</text:p>
      <text:p text:style-name="Информацияоверсии"><text:a xlink:href="http://ivo.garant.ru/document/redirect/57742610/23" office:target-frame-name="_top" xlink:show="replace">См. текст статьи в предыдущей редакции</text:a></text:p>
      <text:p text:style-name="Заголовокстатьи"><text:span text:style-name="T181">Статья 23.</text:span><text:s/>Порядок создания государственных природных заказников</text:p>
      <text:p text:style-name="Нормальный"><text:bookmark-start text:name="anchor53000"/><text:bookmark-end text:name="anchor53000"/><text:soft-page-break/>1. Создание государственных природных заказников федерального значения осуществляется<text:s/><text:a xlink:href="http://ivo.garant.ru/document/redirect/4091522/0" office:target-frame-name="_top" xlink:show="replace">решениями</text:a><text:s/>Правительства Российской Федерации, принимаемыми по представлению уполномоченного Правительством Российской Федерации федерального органа исполнительной власти.</text:p>
      <text:p text:style-name="P182">Информация об<text:s/>изменениях:</text:p>
      <text:p text:style-name="Информацияоверсии"><text:bookmark-start text:name="anchor2302"/><text:bookmark-end text:name="anchor2302"/>Пункт 2 изменен с 19 августа 2024 г. -<text:s/><text:a xlink:href="http://ivo.garant.ru/document/redirect/409493579/761" office:target-frame-name="_top" xlink:show="replace">Федеральный закон</text:a><text:s/>от 8 августа 2024 г. № 232-ФЗ</text:p>
      <text:p text:style-name="Информацияоверсии"><text:a xlink:href="http://ivo.garant.ru/document/redirect/76837692/2302" office:target-frame-name="_top" xlink:show="replace">См. предыдущую редакцию</text:a></text:p>
      <text:p text:style-name="Нормальный">2. Создание государственных природных заказников регионального значения осуществляется решениями высшего исполнительного органа субъекта Российской Федерации в соответствии с требованиями, предусмотренными<text:s/><text:a xlink:href="#anchor2006" office:target-frame-name="_top" xlink:show="replace">пунктом 6 статьи 2</text:a><text:s/>настоящего Федерального закона.</text:p>
      <text:p text:style-name="P183">Информация об изменениях:</text:p>
      <text:p text:style-name="Информацияоверсии"><text:bookmark-start text:name="anchor2303"/><text:bookmark-end text:name="anchor2303"/>Пункт 3 изменен с 19 августа 2024 г. -<text:s/><text:a xlink:href="http://ivo.garant.ru/document/redirect/409493579/762" office:target-frame-name="_top" xlink:show="replace">Федеральный закон</text:a><text:s/>от 8 августа 2024 г. № 232-ФЗ</text:p>
      <text:p text:style-name="Информацияоверсии"><text:a xlink:href="http://ivo.garant.ru/document/redirect/76837692/2303" office:target-frame-name="_top" xlink:show="replace">См. предыдущую редакцию</text:a></text:p>
      <text:p text:style-name="Нормальный">3. Государственные природные заказники регионального значения могут быть созданы также путем преобразования государственных природных заказников федерального значения, осуществляемого решением Правительства Российской Федерации по представлению уполномоченного Правительством Российской Федерации федерального органа исполнительной власти и согласованного с высшим исполнительным органом субъекта Российской Федерации, на территории которого расположен государственный природный заказник федерального значения. Указанное решение может быть принято в отношении государственного природного заказника федерального значения, расположенного в границах одного субъекта Российской Федерации.</text:p>
      <text:p text:style-name="Нормальный"><text:bookmark-start text:name="anchor2304"/><text:bookmark-end text:name="anchor2304"/>4. Государственные природные заказники не могут располагаться на территориях государственных природных заповедников и национальных парков.</text:p>
      <text:p text:style-name="P184">ГАРАНТ:</text:p>
      <text:p text:style-name="Комментарий">См. комментарии к статье 23 настоящего Федерального закона</text:p>
      <text:p text:style-name="Комментарий"/>
      <text:p text:style-name="Заголовокстатьи"><text:bookmark-start text:name="anchor24"/><text:bookmark-end text:name="anchor24"/><text:span text:style-name="T185">Статья 24.</text:span><text:s/>Режим особой охраны территорий государственных природных заказников</text:p>
      <text:p text:style-name="Нормальный"><text:bookmark-start text:name="anchor54000"/><text:bookmark-end text:name="anchor54000"/>1. На территориях государственных природных заказников постоянно или временно запрещается или ограничивается любая деятельность, если она противоречит целям создания государственных природных заказников или причиняет вред природным комплексам и их<text:s/>компонентам.</text:p>
      <text:p text:style-name="P186">Информация об изменениях:</text:p>
      <text:p text:style-name="Информацияоверсии"><text:bookmark-start text:name="anchor55000"/><text:bookmark-end text:name="anchor55000"/>Федеральными законами<text:s/><text:a xlink:href="http://ivo.garant.ru/document/redirect/3998800/47000016" office:target-frame-name="_top" xlink:show="replace">от 22 августа 2004 г. N 122-ФЗ</text:a><text:s/>и<text:s/><text:a xlink:href="http://ivo.garant.ru/document/redirect/12138259/3015" office:target-frame-name="_top" xlink:show="replace">от 29 декабря 2004 г. N 199-ФЗ</text:a><text:s/>в пункт 2 статьи 24 настоящего Федерального закона внесены изменения, вступающие в силу с 1 января 2005 г.</text:p>
      <text:p text:style-name="Информацияоверсии"><text:a xlink:href="http://ivo.garant.ru/document/redirect/4000498/55000" office:target-frame-name="_top" xlink:show="replace">См. текст пункта в предыдущей редакции</text:a></text:p>
      <text:p text:style-name="Нормальный">2. Задачи и особенности режима особой охраны территории конкретного государственного природного заказника федерального значения определяются<text:s/><text:a xlink:href="http://ivo.garant.ru/document/redirect/4091522/0" office:target-frame-name="_top" xlink:show="replace">положением</text:a><text:s/>о нем, утверждаемым федеральным органом исполнительной власти в области охраны окружающей среды.</text:p>
      <text:p text:style-name="P187">Информация об изменениях:</text:p>
      <text:p text:style-name="Информацияоверсии"><text:bookmark-start text:name="anchor56000"/><text:bookmark-end text:name="anchor56000"/>Пункт 3 изменен с 19 августа 2024 г. -<text:s/><text:a xlink:href="http://ivo.garant.ru/document/redirect/409493579/707" office:target-frame-name="_top" xlink:show="replace">Федеральный закон</text:a><text:s/>от 8<text:s/>августа 2024 г. № 232-ФЗ</text:p>
      <text:p text:style-name="Информацияоверсии"><text:a xlink:href="http://ivo.garant.ru/document/redirect/76837692/56000" office:target-frame-name="_top" xlink:show="replace">См. предыдущую редакцию</text:a></text:p>
      <text:p text:style-name="Нормальный">3. Задачи и особенности режима особой охраны конкретного государственного природного заказника регионального значения определяются исполнительными органами субъектов Российской Федерации, принявшими решение о создании этого государственного природного заказника.</text:p>
      <text:p text:style-name="Нормальный"><text:bookmark-start text:name="anchor57000"/><text:bookmark-end text:name="anchor57000"/>4. На территориях государственных природных заказников, где проживают малочисленные этнические общности, допускается использование природных ресурсов в формах, обеспечивающих защиту исконной среды обитания указанных этнических общностей и сохранение традиционного образа их жизни.</text:p>
      <text:p text:style-name="Нормальный"><text:bookmark-start text:name="anchor2405"/><text:bookmark-end text:name="anchor2405"/><text:soft-page-break/>5. Собственники, владельцы и пользователи земельных участков, которые расположены в границах государственных природных заказников, обязаны соблюдать установленный в государственных природных заказниках режим особой охраны и несут за его нарушение<text:s/><text:a xlink:href="http://ivo.garant.ru/document/redirect/12125267/839" office:target-frame-name="_top" xlink:show="replace">административную</text:a>, уголовную и иную установленную законом ответственность.</text:p>
      <text:p text:style-name="P188">ГАРАНТ:</text:p>
      <text:p text:style-name="Комментарий">См. комментарии к статье 24 настоящего Федерального закона</text:p>
      <text:p text:style-name="Комментарий"/>
      <text:h text:style-name="Заголовок1" text:outline-level="1"><text:bookmark-start text:name="anchor600"/><text:bookmark-end text:name="anchor600"/>Раздел VI. Памятники природы</text:h>
      <text:p text:style-name="P189">ГАРАНТ:</text:p>
      <text:p text:style-name="Комментарий">О памятниках природы см. также:</text:p>
      <text:p text:style-name="Комментарий"><text:a xlink:href="http://ivo.garant.ru/document/redirect/12125350/583" office:target-frame-name="_top" xlink:show="replace">Федеральный закон</text:a><text:s/>от<text:s/>10 января 2002 г. N 7-ФЗ,</text:p>
      <text:p text:style-name="Комментарий"><text:a xlink:href="http://ivo.garant.ru/document/redirect/2107074/1000" office:target-frame-name="_top" xlink:show="replace">приказ</text:a><text:s/>Минприроды РФ от 25 января 1993 г. N 15</text:p>
      <text:p text:style-name="Заголовокстатьи"><text:bookmark-start text:name="anchor25"/><text:bookmark-end text:name="anchor25"/><text:span text:style-name="T190">Статья 25.</text:span><text:s/>Общие положения</text:p>
      <text:p text:style-name="Нормальный"><text:bookmark-start text:name="anchor58000"/><text:bookmark-end text:name="anchor58000"/>1. Памятники природы - уникальные, невосполнимые, ценные в экологическом, научном, культурном и эстетическом отношениях природные комплексы, а также объекты естественного и искусственного происхождения.</text:p>
      <text:p text:style-name="Нормальный"><text:bookmark-start text:name="anchor59000"/><text:bookmark-end text:name="anchor59000"/>2.<text:s/><text:a xlink:href="http://ivo.garant.ru/document/redirect/57408653/0" office:target-frame-name="_top" xlink:show="replace">Памятники</text:a><text:s/>природы могут быть федерального, регионального значения.</text:p>
      <text:p text:style-name="P191">ГАРАНТ:</text:p>
      <text:p text:style-name="Комментарий">См. комментарии к статье 25 настоящего Федерального закона</text:p>
      <text:p text:style-name="Комментарий"/>
      <text:p text:style-name="P192">Информация об изменениях:</text:p>
      <text:p text:style-name="Информацияоверсии"><text:bookmark-start text:name="anchor26"/><text:bookmark-end text:name="anchor26"/>Федеральными законами<text:s/><text:a xlink:href="http://ivo.garant.ru/document/redirect/12138259/3016" office:target-frame-name="_top" xlink:show="replace">от 22 августа 2004 г. N 122-ФЗ</text:a><text:s/>и<text:s/><text:a xlink:href="http://ivo.garant.ru/document/redirect/12138259/3016" office:target-frame-name="_top" xlink:show="replace">от 29 декабря 2004 г. N 199-ФЗ</text:a><text:s/>в статью 26 настоящего Федерального закона внесены изменения, вступающие в силу с 1 января 2005 г.</text:p>
      <text:p text:style-name="Информацияоверсии"><text:a xlink:href="http://ivo.garant.ru/document/redirect/4000498/26" office:target-frame-name="_top" xlink:show="replace">См. текст статьи в предыдущей редакции</text:a></text:p>
      <text:p text:style-name="Заголовокстатьи"><text:span text:style-name="T193">Статья 26.</text:span><text:s/>Порядок признания территорий, занятых памятниками природы, особо охраняемыми природными территориями</text:p>
      <text:p text:style-name="Нормальный"><text:bookmark-start text:name="anchor60000"/><text:bookmark-end text:name="anchor60000"/>1. Природные объекты и комплексы объявляются памятниками природы федерального значения, а территории, занятые ими, - особо охраняемыми природными территориями федерального значения Правительством Российской Федерации по представлению федеральных органов исполнительной власти в области охраны окружающей среды.</text:p>
      <text:p text:style-name="Нормальный"><text:bookmark-start text:name="anchor61000"/><text:bookmark-end text:name="anchor61000"/>2. Природные объекты и комплексы объявляются памятниками природы регионального значения, а территории, занятые ими, - особо охраняемыми природными территориями регионального значения соответствующими органами государственной власти субъектов Российской Федерации.</text:p>
      <text:p text:style-name="P194">Информация об изменениях:</text:p>
      <text:p text:style-name="Информацияоверсии"><text:bookmark-start text:name="anchor62000"/><text:bookmark-end text:name="anchor62000"/>Пункт 3 изменен с 19 августа 2024 г. -<text:s/><text:a xlink:href="http://ivo.garant.ru/document/redirect/409493579/781" office:target-frame-name="_top" xlink:show="replace">Федеральный закон</text:a><text:s/>от 8 августа 2024 г. № 232-ФЗ</text:p>
      <text:p text:style-name="Информацияоверсии"><text:a xlink:href="http://ivo.garant.ru/document/redirect/76837692/62000" office:target-frame-name="_top" xlink:show="replace">См. предыдущую редакцию</text:a></text:p>
      <text:p text:style-name="Нормальный">3. Органы государственной власти Российской Федерации и органы<text:s/>государственной власти субъектов Российской Федерации утверждают границы и определяют режим особой охраны территорий памятников природы, находящихся в их ведении. Передача памятников природы федерального и регионального значения и их территорий под охрану<text:s/>лиц, в чье ведение они переданы, оформление охранного обязательства, паспорта и других документов осуществляются соответственно федеральным органом исполнительной власти в области охраны окружающей среды и исполнительными органами субъектов Российской Федерации.</text:p>
      <text:p text:style-name="Нормальный"><text:bookmark-start text:name="anchor63000"/><text:bookmark-end text:name="anchor63000"/>4. Объявление природных комплексов и объектов памятниками природы, а территорий, занятых ими, территориями памятников природы допускается с изъятием занимаемых ими земельных участков у собственников, владельцев и пользователей этих участков.</text:p>
      <text:p text:style-name="P195">Информация об изменениях:</text:p>
      <text:p text:style-name="Информацияоверсии"><text:bookmark-start text:name="anchor2605"/><text:bookmark-end text:name="anchor2605"/><text:soft-page-break/>Пункт 5 изменен с 19 августа 2024 г. -<text:s/><text:a xlink:href="http://ivo.garant.ru/document/redirect/409493579/782" office:target-frame-name="_top" xlink:show="replace">Федеральный закон</text:a><text:s/>от 8 августа 2024 г. № 232-ФЗ</text:p>
      <text:p text:style-name="Информацияоверсии"><text:a xlink:href="http://ivo.garant.ru/document/redirect/76837692/2605" office:target-frame-name="_top" xlink:show="replace">См. предыдущую редакцию</text:a></text:p>
      <text:p text:style-name="Нормальный">5. Объявление природных комплексов и объектов памятниками природы, а территорий, занятых ими, территориями памятников природы федерального или регионального значения осуществляется соответственно постановлением Правительства Российской Федерации или решением исполнительных органов соответствующих субъектов Российской Федерации. В случае необходимости соответствующие земельные участки и водные объекты могут быть изъяты для государственных нужд в порядке, установленном<text:s/><text:a xlink:href="http://ivo.garant.ru/document/redirect/10164072/279" office:target-frame-name="_top" xlink:show="replace">гражданским</text:a>,<text:s/><text:a xlink:href="http://ivo.garant.ru/document/redirect/12124624/7100" office:target-frame-name="_top" xlink:show="replace">земельным</text:a><text:s/>и водным законодательством.</text:p>
      <text:p text:style-name="P196">ГАРАНТ:</text:p>
      <text:p text:style-name="Комментарий">См. комментарии к статье 26 настоящего Федерального закона</text:p>
      <text:p text:style-name="Комментарий"/>
      <text:p text:style-name="Заголовокстатьи"><text:bookmark-start text:name="anchor27"/><text:bookmark-end text:name="anchor27"/><text:span text:style-name="T197">Статья 27.</text:span><text:s/>Режим особой<text:s/>охраны территорий памятников природы</text:p>
      <text:p text:style-name="Нормальный"><text:bookmark-start text:name="anchor64000"/><text:bookmark-end text:name="anchor64000"/>1. На территориях, на которых находятся памятники природы, и в границах их охранных зон запрещается всякая деятельность, влекущая за собой нарушение сохранности памятников природы.</text:p>
      <text:p text:style-name="Нормальный"><text:bookmark-start text:name="anchor65000"/><text:bookmark-end text:name="anchor65000"/>2. Собственники, владельцы и пользователи земельных участков, на которых находятся памятники природы, принимают на себя обязательства по обеспечению режима особой охраны памятников природы.</text:p>
      <text:p text:style-name="P198">Информация об изменениях:</text:p>
      <text:p text:style-name="Информацияоверсии"><text:bookmark-start text:name="anchor66000"/><text:bookmark-end text:name="anchor66000"/><text:a xlink:href="http://ivo.garant.ru/document/redirect/12138259/3017" office:target-frame-name="_top" xlink:show="replace">Федеральным законом</text:a><text:s/>от 29 декабря 2004 г. N 199-ФЗ пункт 3 статьи 27 настоящего Федерального закона изложен в новой редакции,<text:s/><text:a xlink:href="http://ivo.garant.ru/document/redirect/12138259/22000" office:target-frame-name="_top" xlink:show="replace">вступающей в силу</text:a><text:s/>с 1 января 2005 г.</text:p>
      <text:p text:style-name="Информацияоверсии"><text:a xlink:href="http://ivo.garant.ru/document/redirect/4000498/66000" office:target-frame-name="_top" xlink:show="replace">См. текст пункта в предыдущей редакции</text:a></text:p>
      <text:p text:style-name="Нормальный">3. Расходы собственников, владельцев и пользователей указанных земельных участков на обеспечение установленного режима особой охраны памятников природы федерального или регионального значения возмещаются за счет средств соответственно федерального бюджета и бюджетов субъектов Российской Федерации, а также средств внебюджетных фондов.</text:p>
      <text:p text:style-name="P199">ГАРАНТ:</text:p>
      <text:p text:style-name="Комментарий">См. комментарии к статье 27 настоящего Федерального закона</text:p>
      <text:p text:style-name="Комментарий"/>
      <text:h text:style-name="Заголовок1" text:outline-level="1"><text:bookmark-start text:name="anchor700"/><text:bookmark-end text:name="anchor700"/>Раздел VII. Дендрологические<text:s/>парки и ботанические сады</text:h>
      <text:p text:style-name="Нормальный"/>
      <text:p text:style-name="P200">Информация об изменениях:</text:p>
      <text:p text:style-name="Информацияоверсии"><text:bookmark-start text:name="anchor28"/><text:bookmark-end text:name="anchor28"/><text:a xlink:href="http://ivo.garant.ru/document/redirect/70552582/1020" office:target-frame-name="_top" xlink:show="replace">Федеральным законом</text:a><text:s/>от 28 декабря 2013 г. № 406-ФЗ статья 28 настоящего Федерального закона изложена в новой редакции</text:p>
      <text:p text:style-name="Информацияоверсии"><text:a xlink:href="http://ivo.garant.ru/document/redirect/57742610/28" office:target-frame-name="_top" xlink:show="replace">См. текст статьи в предыдущей редакции</text:a></text:p>
      <text:p text:style-name="Заголовокстатьи"><text:span text:style-name="T201">Статья 28.</text:span><text:s/>Общие положения</text:p>
      <text:p text:style-name="Нормальный"><text:bookmark-start text:name="anchor281"/><text:bookmark-end text:name="anchor281"/>1. Дендрологические парки и ботанические сады являются особо охраняемыми природными территориями, созданными для формирования специальных коллекций растений в целях сохранения растительного мира и его разнообразия.</text:p>
      <text:p text:style-name="Нормальный"><text:bookmark-start text:name="anchor67000"/><text:bookmark-end text:name="anchor67000"/>2. Природные ресурсы и недвижимое имущество, расположенные в границах дендрологических парков и ботанических садов, ограничиваются в гражданском обороте, если иное не предусмотрено федеральными законами.</text:p>
      <text:p text:style-name="P202">Информация об изменениях:</text:p>
      <text:p text:style-name="Информацияоверсии"><text:bookmark-start text:name="anchor283"/><text:bookmark-end text:name="anchor283"/>Пункт 3 изменен с 19 августа 2024 г. -<text:s/><text:a xlink:href="http://ivo.garant.ru/document/redirect/409493579/791" office:target-frame-name="_top" xlink:show="replace">Федеральный закон</text:a><text:s/>от 8 августа 2024 г. № 232-ФЗ</text:p>
      <text:p text:style-name="Информацияоверсии"><text:a xlink:href="http://ivo.garant.ru/document/redirect/76837692/283" office:target-frame-name="_top" xlink:show="replace">См. предыдущую редакцию</text:a></text:p>
      <text:p text:style-name="Нормальный">3. Управление дендрологическими парками и ботаническими садами осуществляется уполномоченными Правительством Российской Федерации федеральными органами<text:s/><text:soft-page-break/>исполнительной власти, исполнительными органами субъектов Российской Федерации и подведомственными им государственными учреждениями, а также государственными научными организациями и государственными образовательными организациями высшего образования.</text:p>
      <text:p text:style-name="Нормальный"><text:bookmark-start text:name="anchor284"/><text:bookmark-end text:name="anchor284"/>4. Земельные участки и лесные участки в границах дендрологических парков и ботанических садов предоставляются государственным учреждениям, осуществляющим управление дендрологическими парками и ботаническими садами, в постоянное (бессрочное) пользование.</text:p>
      <text:p text:style-name="Нормальный"><text:bookmark-start text:name="anchor285"/><text:bookmark-end text:name="anchor285"/>5. Положение о<text:s/><text:a xlink:href="http://ivo.garant.ru/document/redirect/57415608/0" office:target-frame-name="_top" xlink:show="replace">дендрологическом парке</text:a><text:s/>и<text:s/><text:a xlink:href="http://ivo.garant.ru/document/redirect/483411149/0" office:target-frame-name="_top" xlink:show="replace">ботаническом саде</text:a><text:s/>федерального значения утверждается уполномоченным Правительством Российской Федерации федеральным органом исполнительной власти.</text:p>
      <text:p text:style-name="P203">Информация об изменениях:</text:p>
      <text:p text:style-name="Информацияоверсии"><text:bookmark-start text:name="anchor286"/><text:bookmark-end text:name="anchor286"/>Пункт 6 изменен с 19 августа 2024 г. -<text:s/><text:a xlink:href="http://ivo.garant.ru/document/redirect/409493579/792" office:target-frame-name="_top" xlink:show="replace">Федеральный закон</text:a><text:s/>от 8 августа 2024 г. № 232-ФЗ</text:p>
      <text:p text:style-name="Информацияоверсии"><text:a xlink:href="http://ivo.garant.ru/document/redirect/76837692/286" office:target-frame-name="_top" xlink:show="replace">См. предыдущую редакцию</text:a></text:p>
      <text:p text:style-name="Нормальный">6. Положение о дендрологическом парке и ботаническом саде регионального<text:s/>значения утверждается решением высшего исполнительного органа субъекта Российской Федерации.</text:p>
      <text:p text:style-name="Нормальный"><text:bookmark-start text:name="anchor287"/><text:bookmark-end text:name="anchor287"/>7. В случаях, предусмотренных законодательством Российской Федерации, положение о соответствующих дендрологическом парке и ботаническом саде утверждается государственными научными организациями и государственными образовательными организациями высшего образования.</text:p>
      <text:p text:style-name="P204">ГАРАНТ:</text:p>
      <text:p text:style-name="Комментарий">См. комментарии к статье 28 настоящего Федерального закона</text:p>
      <text:p text:style-name="Комментарий"/>
      <text:p text:style-name="P205">Информация об изменениях:</text:p>
      <text:p text:style-name="Информацияоверсии"><text:bookmark-start text:name="anchor2810"/><text:bookmark-end text:name="anchor2810"/><text:a xlink:href="http://ivo.garant.ru/document/redirect/71578906/11" office:target-frame-name="_top" xlink:show="replace">Федеральным законом</text:a><text:s/>от 28 декабря 2016 г. № 486-ФЗ настоящий Федеральный закон дополнен статьёй 28.1</text:p>
      <text:p text:style-name="Заголовокстатьи"><text:span text:style-name="T206">Статья 28.1.</text:span><text:s/>Порядок создания дендрологических парков и ботанических садов</text:p>
      <text:p text:style-name="Нормальный"><text:bookmark-start text:name="anchor2811"/><text:bookmark-end text:name="anchor2811"/>1. Создание дендрологических парков и ботанических садов федерального значения осуществляется решениями Правительства Российской Федерации, принимаемыми по представлению уполномоченного Правительством Российской Федерации федерального органа исполнительной власти.</text:p>
      <text:p text:style-name="P207">Информация об изменениях:</text:p>
      <text:p text:style-name="Информацияоверсии"><text:bookmark-start text:name="anchor2812"/><text:bookmark-end text:name="anchor2812"/>Пункт 2 изменен с 19 августа 2024 г.<text:s/>-<text:s/><text:a xlink:href="http://ivo.garant.ru/document/redirect/409493579/710" office:target-frame-name="_top" xlink:show="replace">Федеральный закон</text:a><text:s/>от 8 августа 2024 г. № 232-ФЗ</text:p>
      <text:p text:style-name="Информацияоверсии"><text:a xlink:href="http://ivo.garant.ru/document/redirect/76837692/2812" office:target-frame-name="_top" xlink:show="replace">См. предыдущую редакцию</text:a></text:p>
      <text:p text:style-name="Нормальный">2. Создание дендрологических парков и ботанических садов регионального значения осуществляется решениями высшего исполнительного органа субъекта Российской Федерации в соответствии с требованиями, предусмотренными<text:s/><text:a xlink:href="#anchor2006" office:target-frame-name="_top" xlink:show="replace">пунктом 6 статьи 2</text:a><text:s/>настоящего Федерального закона.</text:p>
      <text:p text:style-name="Нормальный"/>
      <text:p text:style-name="Заголовокстатьи"><text:bookmark-start text:name="anchor29"/><text:bookmark-end text:name="anchor29"/><text:span text:style-name="T208">Статья 29.</text:span><text:s/>Режим особой охраны территорий дендрологических парков и ботанических садов</text:p>
      <text:p text:style-name="Нормальный"><text:bookmark-start text:name="anchor68000"/><text:bookmark-end text:name="anchor68000"/>1. На территориях дендрологических парков и ботанических садов запрещается всякая деятельность, не связанная с выполнением их задач и влекущая за собой нарушение сохранности флористических объектов.</text:p>
      <text:p text:style-name="Нормальный"><text:bookmark-start text:name="anchor69000"/><text:bookmark-end text:name="anchor69000"/>2. Территории дендрологических парков и ботанических садов могут быть разделены на различные функциональные зоны, в том числе:</text:p>
      <text:p text:style-name="P209">Информация об изменениях:</text:p>
      <text:p text:style-name="Информацияоверсии"><text:bookmark-start text:name="anchor2921"/><text:bookmark-end text:name="anchor2921"/><text:a xlink:href="http://ivo.garant.ru/document/redirect/70552582/1021" office:target-frame-name="_top" xlink:show="replace">Федеральным законом</text:a><text:s/>от 28 декабря 2013 г. № 406-ФЗ в подпункт "а" пункта 2 статьи 29 настоящего Федерального закона внесены изменения</text:p>
      <text:p text:style-name="Информацияоверсии"><text:a xlink:href="http://ivo.garant.ru/document/redirect/57742610/2921" office:target-frame-name="_top" xlink:show="replace">См. текст подпункта в предыдущей редакции</text:a></text:p>
      <text:soft-page-break/>
      <text:p text:style-name="Нормальный">а)<text:s/>экспозиционную, посещение которой разрешается в порядке, определенном соответствующими органами и учреждениями, осуществляющими управление дендрологическими парками или ботаническими садами;</text:p>
      <text:p text:style-name="Нормальный"><text:bookmark-start text:name="anchor2922"/><text:bookmark-end text:name="anchor2922"/>б) научно-экспериментальную, доступ в которую имеют только научные сотрудники дендрологических парков или ботанических садов, а также специалисты других научно-исследовательских учреждений;</text:p>
      <text:p text:style-name="Нормальный">в) административную.</text:p>
      <text:p text:style-name="P210">Информация об изменениях:</text:p>
      <text:p text:style-name="Информацияоверсии"><text:bookmark-start text:name="anchor293"/><text:bookmark-end text:name="anchor293"/><text:a xlink:href="http://ivo.garant.ru/document/redirect/71578906/12" office:target-frame-name="_top" xlink:show="replace">Федеральным законом</text:a><text:s/>от 28 декабря 2016 г. № 486-ФЗ в пункт 3 статьи 29 настоящего Федерального закона внесены изменения</text:p>
      <text:p text:style-name="Информацияоверсии"><text:a xlink:href="http://ivo.garant.ru/document/redirect/57417436/293" office:target-frame-name="_top" xlink:show="replace">См. текст пункта в предыдущей редакции</text:a></text:p>
      <text:p text:style-name="Нормальный">3. Задачи, функциональное зонирование и особенности режима особой охраны территории каждого дендрологического парка или ботанического сада определяются положением об этом<text:s/><text:a xlink:href="http://ivo.garant.ru/document/redirect/57415608/0" office:target-frame-name="_top" xlink:show="replace">дендрологическом парке</text:a><text:s/>или<text:s/><text:a xlink:href="http://ivo.garant.ru/document/redirect/483411149/0" office:target-frame-name="_top" xlink:show="replace">ботаническом саде</text:a>.</text:p>
      <text:p text:style-name="P211">ГАРАНТ:</text:p>
      <text:p text:style-name="Комментарий">См. комментарии к статье 29 настоящего Федерального закона</text:p>
      <text:p text:style-name="Комментарий"/>
      <text:p text:style-name="Нормальный"><text:bookmark-start text:name="anchor30"/><text:bookmark-end text:name="anchor30"/><text:span text:style-name="T212">Статья 30.</text:span><text:s/><text:a xlink:href="http://ivo.garant.ru/document/redirect/71578906/13" office:target-frame-name="_top" xlink:show="replace">Утратила силу</text:a>.</text:p>
      <text:p text:style-name="P213">Информация об изменениях:</text:p>
      <text:p text:style-name="Информацияоверсии">См. текст<text:s/><text:a xlink:href="http://ivo.garant.ru/document/redirect/57417436/30" office:target-frame-name="_top" xlink:show="replace">статьи 30</text:a></text:p>
      <text:p text:style-name="Информацияоверсии"/>
      <text:h text:style-name="Заголовок1" text:outline-level="1"><text:bookmark-start text:name="anchor800"/><text:bookmark-end text:name="anchor800"/>Раздел VIII. Лечебно-оздоровительные местности и курорты</text:h>
      <text:p text:style-name="Нормальный"/>
      <text:p text:style-name="Нормальный"><text:a xlink:href="http://ivo.garant.ru/document/redirect/70552582/1023" office:target-frame-name="_top" xlink:show="replace">Утратил силу</text:a>.</text:p>
      <text:p text:style-name="P214">Информация об изменениях:</text:p>
      <text:p text:style-name="Информацияоверсии">См. текст<text:s/><text:a xlink:href="http://ivo.garant.ru/document/redirect/57742610/800" office:target-frame-name="_top" xlink:show="replace">раздела VIII</text:a></text:p>
      <text:p text:style-name="Информацияоверсии"/>
      <text:h text:style-name="Заголовок1" text:outline-level="1"><text:bookmark-start text:name="anchor900"/><text:bookmark-end text:name="anchor900"/>Раздел IX. Организация охраны особо охраняемых природных территорий</text:h>
      <text:p text:style-name="Нормальный"/>
      <text:p text:style-name="P215">Информация об изменениях:</text:p>
      <text:p text:style-name="Информацияоверсии"><text:bookmark-start text:name="anchor33"/><text:bookmark-end text:name="anchor33"/>Статья 33 изменена с 1 июля 2021 г. -<text:s/><text:a xlink:href="http://ivo.garant.ru/document/redirect/400889843/14003" office:target-frame-name="_top" xlink:show="replace">Федеральный закон</text:a><text:s/>от 11 июня 2021 г. № 170-ФЗ</text:p>
      <text:p text:style-name="Информацияоверсии"><text:a xlink:href="http://ivo.garant.ru/document/redirect/77708635/33" office:target-frame-name="_top" xlink:show="replace">См. предыдущую редакцию</text:a></text:p>
      <text:p text:style-name="Заголовокстатьи"><text:span text:style-name="T216">Статья 33.</text:span><text:s/>Государственный контроль (надзор) в области охраны и использования особо охраняемых природных территорий, муниципальный контроль в области охраны и использования особо охраняемых природных территорий</text:p>
      <text:p text:style-name="P217">Информация об изменениях:</text:p>
      <text:p text:style-name="Информацияоверсии"><text:bookmark-start text:name="anchor3301"/><text:bookmark-end text:name="anchor3301"/>Пункт 1 изменен с 1 сентября 2025 г. -<text:s/><text:a xlink:href="http://ivo.garant.ru/document/redirect/411108290/231" office:target-frame-name="_top" xlink:show="replace">Федеральный закон</text:a><text:s/>от 13 декабря 2024 г. № 460-ФЗ</text:p>
      <text:p text:style-name="Информацияоверсии"><text:a xlink:href="http://ivo.garant.ru/document/redirect/76846184/3301" office:target-frame-name="_top" xlink:show="replace">См. предыдущую редакцию</text:a></text:p>
      <text:p text:style-name="Нормальный">1. Государственный контроль (надзор) в области охраны и использования<text:s/>особо охраняемых природных территорий, муниципальный контроль в области охраны и использования особо охраняемых природных территорий осуществляются посредством:</text:p>
      <text:p text:style-name="Нормальный"><text:bookmark-start text:name="anchor33011"/><text:bookmark-end text:name="anchor33011"/>а) федерального государственного контроля (надзора) в области охраны и использования особо охраняемых природных территорий, осуществляемого в соответствии с положением, утверждаемым Правительством Российской Федерации:</text:p>
      <text:p text:style-name="Нормальный"><text:bookmark-start text:name="anchor33112"/><text:bookmark-end text:name="anchor33112"/>федеральными государственными бюджетными учреждениями - в отношении управляемых ими особо охраняемых природных территорий федерального значения и их охранных зон;</text:p>
      <text:p text:style-name="Нормальный"><text:bookmark-start text:name="anchor33113"/><text:bookmark-end text:name="anchor33113"/><text:soft-page-break/>федеральным органом исполнительной власти,<text:s/><text:a xlink:href="http://ivo.garant.ru/document/redirect/401432036/1000" office:target-frame-name="_top" xlink:show="replace">уполномоченным</text:a><text:s/>Правительством Российской Федерации, - на особо охраняемых природных территориях федерального значения и в границах их охранных зон (за исключением случая, указанного в<text:s/><text:a xlink:href="#anchor330112" office:target-frame-name="_top" xlink:show="replace">подпункте "б"</text:a><text:s/>настоящего пункта);</text:p>
      <text:p text:style-name="Нормальный"><text:bookmark-start text:name="anchor330112"/><text:bookmark-end text:name="anchor330112"/>б) федерального государственного контроля (надзора) в области охраны и использования особо охраняемых природных территорий, осуществляемого федеральным органом исполнительной власти в области государственной охраны, - на особо охраняемых природных территориях, находящихся в ведении федерального органа исполнительной власти в области государственной охраны, и в границах их<text:s/>охранных зон, в том числе на земельных участках иных правообладателей, расположенных в границах указанных особо охраняемых природных территорий и в границах их охранных зон, в соответствии с нормативным правовым актом, изданным указанным федеральным органом исполнительной власти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храны окружающей среды;</text:p>
      <text:p text:style-name="Нормальный"><text:bookmark-start text:name="anchor330113"/><text:bookmark-end text:name="anchor330113"/>в) регионального государственного контроля (надзора) в области охраны и использования особо охраняемых природных территорий, осуществляемого в соответствии с положениями, утверждаемыми высшими исполнительными органами субъектов Российской Федерации:</text:p>
      <text:p text:style-name="Нормальный"><text:bookmark-start text:name="anchor3311312"/><text:bookmark-end text:name="anchor3311312"/>государственными учреждениями -<text:s/>в отношении управляемых ими особо охраняемых природных территорий регионального значения и их охранных зон;</text:p>
      <text:p text:style-name="Нормальный"><text:bookmark-start text:name="anchor331133"/><text:bookmark-end text:name="anchor331133"/>уполномоченными исполнительными органами субъектов Российской Федерации - на особо охраняемых природных территориях регионального значения и в границах их охранных зон, которые не находятся под управлением государственных учреждений;</text:p>
      <text:p text:style-name="Нормальный"><text:bookmark-start text:name="anchor330114"/><text:bookmark-end text:name="anchor330114"/>г) муниципального контроля в области охраны и использования особо охраняемых природных территорий, осуществляемого уполномоченными органами местного самоуправления в соответствии с положениями, утверждаемыми представительными органами муниципальных образований.</text:p>
      <text:p text:style-name="Нормальный"><text:bookmark-start text:name="anchor3302"/><text:bookmark-end text:name="anchor3302"/>2. Предметом государственного контроля (надзора) в области охраны и использования особо охраняемых природных территорий являются:</text:p>
      <text:p text:style-name="P218">Информация об изменениях:</text:p>
      <text:p text:style-name="Информацияоверсии"><text:bookmark-start text:name="anchor33021"/><text:bookmark-end text:name="anchor33021"/>Подпункт<text:s/>"а" изменен с 1 июня 2024 г. -<text:s/><text:a xlink:href="http://ivo.garant.ru/document/redirect/408754961/21" office:target-frame-name="_top" xlink:show="replace">Федеральный закон</text:a><text:s/>от 23 марта 2024 г. № 63-ФЗ</text:p>
      <text:p text:style-name="Информацияоверсии"><text:a xlink:href="http://ivo.garant.ru/document/redirect/76831935/33021" office:target-frame-name="_top" xlink:show="replace">См. предыдущую редакцию</text:a></text:p>
      <text:p text:style-name="Нормальный">а) для федерального государственного контроля (надзора) в области охраны и использования особо охраняемых природных территорий - соблюдение юридическими лицами, индивидуальными предпринимателями и гражданами на особо охраняемых природных территориях федерального значения и в границах их охранных зон обязательных требований, установленных 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нормативными правовыми актами<text:s/>субъектов Российской Федерации в области охраны и использования особо охраняемых природных территорий, касающихся:</text:p>
      <text:p text:style-name="Нормальный">режима особо охраняемой природной территории;</text:p>
      <text:p text:style-name="Нормальный">особого правового режима использования земельных участков, водных объектов, природных ресурсов<text:s/>и иных объектов недвижимости, расположенных в границах особо охраняемых природных территорий;</text:p>
      <text:p text:style-name="Нормальный">режима охранных зон особо охраняемых природных территорий;</text:p>
      <text:p text:style-name="Нормальный"><text:bookmark-start text:name="anchor330215"/><text:bookmark-end text:name="anchor330215"/>соблюдения юридическими лицами, индивидуальными предпринимателями и гражданами, предоставляющими услуги<text:s/>экскурсоводов (гидов), гидов-переводчиков и инструкторов-проводников на территории особо охраняемой природной территории, требований в части наличия соответствующей аттестации экскурсоводов (гидов), гидов-переводчиков и инструкторов-проводников при сопровождении ими туристов (экскурсантов), сопровождения туристов (экскурсантов) инструктором-проводником при посещении (прохождении) туристских маршрутов, требующих специального сопровождения, указанных в<text:s/><text:a xlink:href="http://ivo.garant.ru/document/redirect/136248/1931" office:target-frame-name="_top" xlink:show="replace">части первой статьи 19.3</text:a><text:s/>Федерального закона от 24 ноября 1996 года N 132-ФЗ "Об основах туристской деятельности в Российской Федерации";</text:p>
      <text:soft-page-break/>
      <text:p text:style-name="P219">Информация об изменениях:</text:p>
      <text:p text:style-name="Информацияоверсии"><text:bookmark-start text:name="anchor33022"/><text:bookmark-end text:name="anchor33022"/>Подпункт "б" изменен с 1 июня 2024 г. -<text:s/><text:a xlink:href="http://ivo.garant.ru/document/redirect/408754961/22" office:target-frame-name="_top" xlink:show="replace">Федеральный закон</text:a><text:s/>от 23 марта 2024 г. № 63-ФЗ</text:p>
      <text:p text:style-name="Информацияоверсии"><text:a xlink:href="http://ivo.garant.ru/document/redirect/76831935/33022" office:target-frame-name="_top" xlink:show="replace">См. предыдущую редакцию</text:a></text:p>
      <text:p text:style-name="Нормальный">б) для регионального государственного контроля (надзора) в области охраны и использования особо охраняемых природных территорий - соблюдение юридическими лицами, индивидуальными предпринимателями и гражданами на особо охраняемых природных территориях регионального значения и в границах их охранных зон обязательных требований, установленных<text:s/>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нормативными правовыми актами субъектов Российской Федерации в области охраны и использования особо<text:s/>охраняемых природных территорий, касающихся:</text:p>
      <text:p text:style-name="Нормальный">режима особо охраняемой природной территории;</text:p>
      <text:p text:style-name="Нормальный">особого правового режима использования земельных участков, водных объектов, природных ресурсов и иных объектов недвижимости, расположенных в границах особо<text:s/>охраняемых природных территорий;</text:p>
      <text:p text:style-name="Нормальный">режима охранных зон особо охраняемых природных территорий;</text:p>
      <text:p text:style-name="Нормальный"><text:bookmark-start text:name="anchor330225"/><text:bookmark-end text:name="anchor330225"/>соблюдения юридическими лицами, индивидуальными предпринимателями и гражданами, предоставляющими услуги экскурсоводов (гидов), гидов-переводчиков и инструкторов-проводников на территории особо охраняемой природной территории, требований в части наличия соответствующей аттестации экскурсоводов (гидов), гидов-переводчиков и (или) инструкторов-проводников при сопровождении ими туристов (экскурсантов), сопровождения туристов (экскурсантов) инструктором-проводником при посещении (прохождении) туристских маршрутов, требующих специального сопровождения, указанных в<text:s/><text:a xlink:href="http://ivo.garant.ru/document/redirect/136248/1931" office:target-frame-name="_top" xlink:show="replace">части первой статьи 19.3</text:a><text:s/>Федерального закона от 24 ноября 1996 года N 132-ФЗ "Об основах туристской деятельности в Российской Федерации";</text:p>
      <text:p text:style-name="P220">Информация об изменениях:</text:p>
      <text:p text:style-name="Информацияоверсии"><text:bookmark-start text:name="anchor33023"/><text:bookmark-end text:name="anchor33023"/>Подпункт "в" изменен с 1 июня 2024 г. -<text:s/><text:a xlink:href="http://ivo.garant.ru/document/redirect/408754961/23" office:target-frame-name="_top" xlink:show="replace">Федеральный закон</text:a><text:s/>от 23 марта 2024 г. № 63-ФЗ</text:p>
      <text:p text:style-name="Информацияоверсии"><text:a xlink:href="http://ivo.garant.ru/document/redirect/76831935/33023" office:target-frame-name="_top" xlink:show="replace">См. предыдущую редакцию</text:a></text:p>
      <text:p text:style-name="Нормальный">в) для муниципального контроля в области охраны и использования особо охраняемых природных территорий - соблюдение юридическими лицами,<text:s/>индивидуальными предпринимателями и гражданами на особо охраняемых природных территориях местного значения обязательных требований, установленных 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нормативными правовыми актами субъектов Российской Федерации в области охраны и использования особо охраняемых природных территорий, касающихся:</text:p>
      <text:p text:style-name="Нормальный">режима особо охраняемой природной территории;</text:p>
      <text:p text:style-name="Нормальный">особого правового режима использования земельных участков, водных объектов, природных ресурсов и иных объектов недвижимости, расположенных в границах особо охраняемых природных территорий;</text:p>
      <text:p text:style-name="Нормальный">режима охранных зон особо охраняемых природных территорий;</text:p>
      <text:p text:style-name="Нормальный"><text:bookmark-start text:name="anchor330235"/><text:bookmark-end text:name="anchor330235"/>соблюдения юридическими лицами, индивидуальными предпринимателями и гражданами, предоставляющими услуги экскурсоводов (гидов), гидов-переводчиков и (или) инструкторов-проводников на территории особо охраняемой природной территории, требований в части наличия соответствующей аттестации экскурсоводов (гидов), гидов-переводчиков и инструкторов-проводников при сопровождении ими туристов (экскурсантов), сопровождения туристов (экскурсантов) инструктором-проводником при посещении (прохождении) туристских маршрутов, требующих специального сопровождения, указанных в<text:s/><text:a xlink:href="http://ivo.garant.ru/document/redirect/136248/1931" office:target-frame-name="_top" xlink:show="replace">части первой статьи 19.3</text:a><text:s/>Федерального закона от 24 ноября 1996 года N 132-ФЗ "Об основах туристской деятельности в Российской Федерации".</text:p>
      <text:p text:style-name="P221">Информация об изменениях:</text:p>
      <text:p text:style-name="Информацияоверсии"><text:bookmark-start text:name="anchor3321"/><text:bookmark-end text:name="anchor3321"/><text:soft-page-break/>Статья 33 дополнена пунктом 2.1 с 7 ноября 2024 г. -<text:s/><text:a xlink:href="http://ivo.garant.ru/document/redirect/409494219/12" office:target-frame-name="_top" xlink:show="replace">Федеральный закон</text:a><text:s/>от 8 августа 2024 г. № 308-ФЗ</text:p>
      <text:p text:style-name="Нормальный">2.1. Государственный контроль (надзор) в области охраны и использования особо охраняемых природных территорий в отношении транспортных средств, деятельности и действий юридических лиц, индивидуальных предпринимателей и граждан может также осуществляться в рамках постоянного рейда в соответствии с<text:s/><text:a xlink:href="http://ivo.garant.ru/document/redirect/74449814/9710"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 в порядке, установленном положением о виде контроля, утверждаемым Правительством Российской<text:s/>Федерации, высшим исполнительным органом субъекта Российской Федерации.</text:p>
      <text:p text:style-name="Нормальный"><text:bookmark-start text:name="anchor3303"/><text:bookmark-end text:name="anchor3303"/>3. Должностные лица, уполномоченные на осуществление государственного контроля (надзора) в области охраны и использования особо охраняемых природных территорий, в объеме проводимых контрольных (надзорных) действий наряду с правами, установленными<text:s/><text:a xlink:href="http://ivo.garant.ru/document/redirect/74449814/27"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 в пределах установленной компетенции имеют право:</text:p>
      <text:p text:style-name="Нормальный"><text:bookmark-start text:name="anchor33031"/><text:bookmark-end text:name="anchor33031"/>а) запрашивать в целях проверки у граждан, находящихся на особо охраняемых природных территориях и в границах охранных зон государственных природных заповедников и национальных парков, разрешение на право пребывания на указанных особо охраняемых природных территориях и в границах охранных зон указанных государственных природных заповедников и национальных парков;</text:p>
      <text:p text:style-name="Нормальный"><text:bookmark-start text:name="anchor33032"/><text:bookmark-end text:name="anchor33032"/>б) производить в границах охраняемых природных территорий и их охранных зон досмотр транспортных средств, личных вещей граждан.</text:p>
      <text:p text:style-name="Нормальный"><text:bookmark-start text:name="anchor3304"/><text:bookmark-end text:name="anchor3304"/>4. Должностные лица, уполномоченные на осуществление государственного контроля (надзора) в области охраны и использования особо охраняемых природных территорий, наряду с решениями, принимаемыми в процессе и по<text:s/>результатам проведения контрольных (надзорных) мероприятий, установленными<text:s/><text:a xlink:href="http://ivo.garant.ru/document/redirect/74449814/87" office:target-frame-name="_top" xlink:show="replace">Федеральным законом</text:a><text:s/>от 31 июля 2020 года N 248-ФЗ "О государственном контроле (надзоре) и муниципальном контроле<text:s/>в Российской Федерации", в пределах установленной компетенции имеют право:</text:p>
      <text:p text:style-name="Нормальный"><text:bookmark-start text:name="anchor33041"/><text:bookmark-end text:name="anchor33041"/>а) изымать у граждан, нарушивших законодательство Российской Федерации об особо охраняемых природных территориях, продукцию и орудия незаконного природопользования, транспортные средства и соответствующие документы;</text:p>
      <text:p text:style-name="Нормальный"><text:bookmark-start text:name="anchor33042"/><text:bookmark-end text:name="anchor33042"/>б) направлять в соответствующие органы местного самоуправления уведомления о выявлении самовольной постройки по фактам размещения объекта капитального строительства на земельном участке в границах особо охраняемой природной территории, ее функциональной зоны или охранной зоны, режим особой охраны которых не допускает размещение объекта капитального строительства;</text:p>
      <text:p text:style-name="Нормальный"><text:bookmark-start text:name="anchor33043"/><text:bookmark-end text:name="anchor33043"/>в) предъявлять иски физическим и юридическим лицам о взыскании в пользу государственных природных заповедников<text:s/>и национальных парков средств в счет возмещения ущерба, нанесенного природным комплексам и объектам государственных природных заповедников и национальных парков вследствие нарушений установленного режима государственных природных заповедников и национальных парков;</text:p>
      <text:p text:style-name="Нормальный"><text:bookmark-start text:name="anchor33044"/><text:bookmark-end text:name="anchor33044"/>г) задерживать в границах особо охраняемых природных территорий и их охранных зон граждан, нарушивших законодательство Российской Федерации об особо охраняемых природных территориях, и доставлять указанных граждан в правоохранительные органы.</text:p>
      <text:p text:style-name="P222">Информация об изменениях:</text:p>
      <text:p text:style-name="Информацияоверсии"><text:bookmark-start text:name="anchor3305"/><text:bookmark-end text:name="anchor3305"/>Пункт 5 изменен с 1 сентября 2025 г. -<text:s/><text:a xlink:href="http://ivo.garant.ru/document/redirect/411108290/232" office:target-frame-name="_top" xlink:show="replace">Федеральный закон</text:a><text:s/>от 13 декабря 2024 г. № 460-ФЗ</text:p>
      <text:p text:style-name="Информацияоверсии"><text:a xlink:href="http://ivo.garant.ru/document/redirect/76846184/3305" office:target-frame-name="_top" xlink:show="replace">См. предыдущую редакцию</text:a></text:p>
      <text:p text:style-name="Нормальный">5. Организация и осуществление государственного контроля (надзора) в области охраны и использования особо охраняемых природных территорий, муниципального контроля в области охраны и использования особо охраняемых природных территорий регулируются<text:s/><text:a xlink:href="http://ivo.garant.ru/document/redirect/74449814/20000"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 за исключением государственного контроля (надзора) в области<text:s/><text:soft-page-break/>охраны и использования особо охраняемых природных территорий, осуществляемого федеральным органом исполнительной власти в области государственной охраны.</text:p>
      <text:p text:style-name="Нормальный"/>
      <text:p text:style-name="P223">Информация об изменениях:</text:p>
      <text:p text:style-name="Информацияоверсии"><text:bookmark-start text:name="anchor34"/><text:bookmark-end text:name="anchor34"/>Наименование изменено с 1 июля 2021 г. -<text:s/><text:a xlink:href="http://ivo.garant.ru/document/redirect/400889843/14041" office:target-frame-name="_top" xlink:show="replace">Федеральный закон</text:a><text:s/>от 11 июня 2021 г. № 170-ФЗ</text:p>
      <text:p text:style-name="Информацияоверсии"><text:a xlink:href="http://ivo.garant.ru/document/redirect/77708635/34" office:target-frame-name="_top" xlink:show="replace">См. предыдущую редакцию</text:a></text:p>
      <text:p text:style-name="Заголовокстатьи"><text:span text:style-name="T224">Статья 34.</text:span><text:s/>Права должностных лиц органов и<text:s/>государственных учреждений, осуществляющих государственный контроль (надзор) в области охраны и использования особо охраняемых природных территорий</text:p>
      <text:p text:style-name="Нормальный"><text:bookmark-start text:name="anchor80000"/><text:bookmark-end text:name="anchor80000"/>1. Утратил силу с 1 июля 2021 г. -<text:s/><text:a xlink:href="http://ivo.garant.ru/document/redirect/400889843/14042" office:target-frame-name="_top" xlink:show="replace">Федеральный закон</text:a><text:s/>от 11 июня 2021 г. № 170-ФЗ</text:p>
      <text:p text:style-name="P225">Информация об изменениях:</text:p>
      <text:p text:style-name="Информацияоверсии"><text:a xlink:href="http://ivo.garant.ru/document/redirect/77708635/80000" office:target-frame-name="_top" xlink:show="replace">См. предыдущую редакцию</text:a></text:p>
      <text:p text:style-name="Нормальный"><text:bookmark-start text:name="anchor3402"/><text:bookmark-end text:name="anchor3402"/>2. Утратил силу с 1 июля 2021 г. -<text:s/><text:a xlink:href="http://ivo.garant.ru/document/redirect/400889843/14042" office:target-frame-name="_top" xlink:show="replace">Федеральный закон</text:a><text:s/>от 11 июня 2021 г. № 170-ФЗ</text:p>
      <text:p text:style-name="P226">Информация об изменениях:</text:p>
      <text:p text:style-name="Информацияоверсии"><text:a xlink:href="http://ivo.garant.ru/document/redirect/77708635/3402" office:target-frame-name="_top" xlink:show="replace">См. предыдущую редакцию</text:a></text:p>
      <text:p text:style-name="Нормальный"><text:bookmark-start text:name="anchor3403"/><text:bookmark-end text:name="anchor3403"/>3. Утратил силу с 1 июля 2021 г. -<text:s/><text:a xlink:href="http://ivo.garant.ru/document/redirect/400889843/14042" office:target-frame-name="_top" xlink:show="replace">Федеральный закон</text:a><text:s/>от 11 июня 2021 г. № 170-ФЗ</text:p>
      <text:p text:style-name="P227">Информация об изменениях:</text:p>
      <text:p text:style-name="Информацияоверсии"><text:a xlink:href="http://ivo.garant.ru/document/redirect/77708635/3403" office:target-frame-name="_top" xlink:show="replace">См. предыдущую редакцию</text:a></text:p>
      <text:p text:style-name="P228">Информация об изменениях:</text:p>
      <text:p text:style-name="Информацияоверсии"><text:bookmark-start text:name="anchor81000"/><text:bookmark-end text:name="anchor81000"/>Пункт 4 изменен с 1 июля 2021 г. -<text:s/><text:a xlink:href="http://ivo.garant.ru/document/redirect/400889843/14043" office:target-frame-name="_top" xlink:show="replace">Федеральный закон</text:a><text:s/>от 11 июня 2021 г. № 170-ФЗ</text:p>
      <text:p text:style-name="Информацияоверсии"><text:a xlink:href="http://ivo.garant.ru/document/redirect/77708635/81000" office:target-frame-name="_top" xlink:show="replace">См. предыдущую редакцию</text:a></text:p>
      <text:p text:style-name="Нормальный">4. Должностные лица органов и государственных учреждений, уполномоченные на осуществление государственного контроля (надзора) в области охраны и использования особо охраняемых природных территорий, являющиеся государственными инспекторами в области охраны окружающей среды, имеют право в порядке, установленном законодательством Российской Федерации, при исполнении служебных обязанностей применять специальные средства - наручники, резиновые палки, слезоточивый газ, устройства для принудительной остановки транспорта, служебных собак.</text:p>
      <text:p text:style-name="P229">Информация об<text:s/>изменениях:</text:p>
      <text:p text:style-name="Информацияоверсии"><text:bookmark-start text:name="anchor82000"/><text:bookmark-end text:name="anchor82000"/>Пункт 5 изменен с 3 августа 2018 г. -<text:s/><text:a xlink:href="http://ivo.garant.ru/document/redirect/72005530/1122" office:target-frame-name="_top" xlink:show="replace">Федеральный закон</text:a><text:s/>от 3 августа 2018 г. № 321-ФЗ</text:p>
      <text:p text:style-name="Информацияоверсии"><text:a xlink:href="http://ivo.garant.ru/document/redirect/77670402/82000" office:target-frame-name="_top" xlink:show="replace">См. предыдущую редакцию</text:a></text:p>
      <text:p text:style-name="Нормальный">5. Государственным инспекторам в области охраны окружающей среды при осуществлении возложенных на них настоящим Федеральным законом задач и при исполнении служебных обязанностей разрешены в порядке, установленном<text:s/><text:a xlink:href="http://ivo.garant.ru/document/redirect/10128024/4" office:target-frame-name="_top" xlink:show="replace">законодательством</text:a><text:s/>Российской Федерации, хранение, ношение и применение служебного огнестрельного оружия, а также разрешенного в качестве служебного оружия гражданского оружия самообороны и охотничьего огнестрельного оружия.<text:s/><text:a xlink:href="http://ivo.garant.ru/document/redirect/73229402/2000" office:target-frame-name="_top" xlink:show="replace">Перечень</text:a><text:s/>типов, моделей и количество служебного огнестрельного оружия, а также разрешенного в качестве служебного оружия гражданского оружия самообороны и охотничьего огнестрельного оружия,<text:s/><text:a xlink:href="http://ivo.garant.ru/document/redirect/73229402/1000" office:target-frame-name="_top" xlink:show="replace">правила</text:a><text:s/>их применения должностными лицами, осуществляющими государственный надзор в области охраны и использования особо охраняемых природных территорий и их охранных зон, устанавливаются Правительством Российской Федерации.</text:p>
      <text:p text:style-name="P230">ГАРАНТ:</text:p>
      <text:p text:style-name="Комментарий">См.<text:s/><text:a xlink:href="http://ivo.garant.ru/document/redirect/12122158/1000" office:target-frame-name="_top" xlink:show="replace">Инструкцию</text:a><text:s/>о порядке приобретения (получения), учета, хранения, выдачи, использования и транспортирования служебного, гражданского<text:s/>и боевого ручного стрелкового оружия и боеприпасов (патронов) к нему в Государственном комитете Российской Федерации по охране окружающей среды и его территориальных органах, утвержденную<text:s/><text:a xlink:href="http://ivo.garant.ru/document/redirect/12122158/0" office:target-frame-name="_top" xlink:show="replace">приказом</text:a><text:s/>Госкомэкологии РФ от 7 апреля 2000 г. N 230</text:p>
      <text:p text:style-name="P231">Информация об изменениях:</text:p>
      <text:p text:style-name="Информацияоверсии"><text:bookmark-start text:name="anchor83000"/><text:bookmark-end text:name="anchor83000"/><text:a xlink:href="http://ivo.garant.ru/document/redirect/70763826/527" office:target-frame-name="_top" xlink:show="replace">Федеральным законом</text:a><text:s/>от 14 октября 2014 г. № 307-ФЗ в пункт 6 статьи 34 настоящего Федерального закона внесены изменения,<text:s/><text:a xlink:href="http://ivo.garant.ru/document/redirect/70763826/36" office:target-frame-name="_top" xlink:show="replace">вступающие в силу</text:a><text:s/>по истечении тридцати дней после дня<text:s/><text:a xlink:href="http://ivo.garant.ru/document/redirect/70763827/0" office:target-frame-name="_top" xlink:show="replace">официального опубликования</text:a><text:s/>названного Федерального закона</text:p>
      <text:p text:style-name="Информацияоверсии"><text:a xlink:href="http://ivo.garant.ru/document/redirect/57751586/83000" office:target-frame-name="_top" xlink:show="replace">См. текст пункта в предыдущей редакции</text:a></text:p>
      <text:p text:style-name="Нормальный">6. Государственные инспектора в области охраны окружающей среды обеспечиваются бронежилетами и другими средствами индивидуальной защиты.</text:p>
      <text:p text:style-name="P232">Информация об изменениях:</text:p>
      <text:p text:style-name="Информацияоверсии"><text:bookmark-start text:name="anchor3461"/><text:bookmark-end text:name="anchor3461"/>Пункт 6.1 изменен с 1 июля 2021 г. -<text:s/><text:a xlink:href="http://ivo.garant.ru/document/redirect/400889843/14044" office:target-frame-name="_top" xlink:show="replace">Федеральный закон</text:a><text:s/>от 11 июня 2021 г. № 170-ФЗ</text:p>
      <text:p text:style-name="Информацияоверсии"><text:a xlink:href="http://ivo.garant.ru/document/redirect/77708635/3461" office:target-frame-name="_top" xlink:show="replace">См.<text:s/>предыдущую редакцию</text:a></text:p>
      <text:p text:style-name="Нормальный">6.1. Государственным инспекторам в области охраны окружающей среды выдаются служебные удостоверения и форменная одежда установленного образца.</text:p>
      <text:p text:style-name="Нормальный"><text:bookmark-start text:name="anchor34612"/><text:bookmark-end text:name="anchor34612"/>Образцы форменной одежды, знаков различия и отличия, служебных удостоверений должностных лиц<text:s/>федеральных государственных бюджетных учреждений, осуществляющих федеральный государственный контроль (надзор) в области охраны и использования особо охраняемых природных территорий, и<text:s/><text:a xlink:href="http://ivo.garant.ru/document/redirect/403471886/3000" office:target-frame-name="_top" xlink:show="replace">порядок</text:a><text:s/>ношения форменной одежды указанными должностными лицами утверждаются уполномоченным федеральным органом исполнительной власти.</text:p>
      <text:p text:style-name="P233">Информация об изменениях:</text:p>
      <text:p text:style-name="Информацияоверсии"><text:bookmark-start text:name="anchor3407"/><text:bookmark-end text:name="anchor3407"/><text:a xlink:href="http://ivo.garant.ru/document/redirect/70763826/528" office:target-frame-name="_top" xlink:show="replace">Федеральным законом</text:a><text:s/>от 14<text:s/>октября 2014 г. № 307-ФЗ в пункт 7 статьи 34 настоящего Федерального закона внесены изменения,<text:s/><text:a xlink:href="http://ivo.garant.ru/document/redirect/70763826/36" office:target-frame-name="_top" xlink:show="replace">вступающие в силу</text:a><text:s/>по истечении тридцати дней после дня<text:s/><text:a xlink:href="http://ivo.garant.ru/document/redirect/70763827/0" office:target-frame-name="_top" xlink:show="replace">официального опубликования</text:a><text:s/>названного Федерального закона</text:p>
      <text:p text:style-name="Информацияоверсии"><text:a xlink:href="http://ivo.garant.ru/document/redirect/57751586/3407" office:target-frame-name="_top" xlink:show="replace">См. текст пункта в предыдущей редакции</text:a></text:p>
      <text:p text:style-name="Нормальный">7. Государственные инспектора в области охраны окружающей среды подлежат обязательному государственному страхованию в соответствии с<text:s/><text:a xlink:href="http://ivo.garant.ru/document/redirect/10164072/969" office:target-frame-name="_top" xlink:show="replace">законодательством</text:a><text:s/>Российской Федерации.</text:p>
      <text:p text:style-name="P234">Информация об изменениях:</text:p>
      <text:p text:style-name="Информацияоверсии"><text:bookmark-start text:name="anchor3408"/><text:bookmark-end text:name="anchor3408"/>Пункт 8 изменен с 1 июля 2021 г. -<text:s/><text:a xlink:href="http://ivo.garant.ru/document/redirect/400889843/14045" office:target-frame-name="_top" xlink:show="replace">Федеральный закон</text:a><text:s/>от 11 июня 2021 г. № 170-ФЗ</text:p>
      <text:p text:style-name="Информацияоверсии"><text:a xlink:href="http://ivo.garant.ru/document/redirect/77708635/3408" office:target-frame-name="_top" xlink:show="replace">См. предыдущую редакцию</text:a></text:p>
      <text:p text:style-name="Нормальный">8. Органы и федеральные государственные бюджетные учреждения, осуществляющие государственный контроль (надзор) в области охраны и использования особо охраняемых природных территорий, могут быть привлечены судом к участию в деле либо вправе вступать в дело по своей инициативе для дачи заключения по иску о возмещении вреда, причиненного окружающей среде и ее компонентам вследствие нарушения требований законодательства Российской Федерации об особо охраняемых природных территориях.</text:p>
      <text:p text:style-name="P235">ГАРАНТ:</text:p>
      <text:p text:style-name="Комментарий">См. комментарии к статье 34 настоящего Федерального закона</text:p>
      <text:p text:style-name="Комментарий"/>
      <text:p text:style-name="Заголовокстатьи"><text:bookmark-start text:name="anchor35"/><text:bookmark-end text:name="anchor35"/><text:span text:style-name="T236">Статья 35.</text:span><text:s/>Охрана<text:s/>территорий природных парков, государственных природных заказников и других особо охраняемых природных территорий регионального и местного значения</text:p>
      <text:p text:style-name="Нормальный"><text:bookmark-start text:name="anchor84000"/><text:bookmark-end text:name="anchor84000"/>1. Охрана территорий природных парков, государственных природных заказников и других особо охраняемых природных территорий осуществляется государственными органами, в ведении которых они находятся, в порядке, предусмотренном<text:s/><text:a xlink:href="http://ivo.garant.ru/document/redirect/2169836/1000" office:target-frame-name="_top" xlink:show="replace">нормативными правовыми</text:a><text:s/>актами Российской Федерации, а также нормативными правовыми актами субъектов Российской Федерации.</text:p>
      <text:p text:style-name="Нормальный"><text:bookmark-start text:name="anchor85000"/><text:bookmark-end text:name="anchor85000"/>2. Утратил силу с 1 июля 2021 г. -<text:s/><text:a xlink:href="http://ivo.garant.ru/document/redirect/400889843/14005" office:target-frame-name="_top" xlink:show="replace">Федеральный закон</text:a><text:s/>от 11 июня 2021 г. № 170-ФЗ</text:p>
      <text:p text:style-name="P237">Информация об изменениях:</text:p>
      <text:p text:style-name="Информацияоверсии"><text:a xlink:href="http://ivo.garant.ru/document/redirect/77708635/85000" office:target-frame-name="_top" xlink:show="replace">См. предыдущую редакцию</text:a></text:p>
      <text:p text:style-name="Нормальный"><text:bookmark-start text:name="anchor86000"/><text:bookmark-end text:name="anchor86000"/>3.<text:s/><text:a xlink:href="http://ivo.garant.ru/document/redirect/70763826/532" office:target-frame-name="_top" xlink:show="replace">Утратил силу</text:a>.</text:p>
      <text:p text:style-name="P238">Информация об изменениях:</text:p>
      <text:p text:style-name="Информацияоверсии">См. текст<text:s/><text:a xlink:href="http://ivo.garant.ru/document/redirect/57751586/86000" office:target-frame-name="_top" xlink:show="replace">пункта 3 статьи 35</text:a></text:p>
      <text:p text:style-name="P239">ГАРАНТ:</text:p>
      <text:soft-page-break/>
      <text:p text:style-name="Комментарий">См. комментарии к статье 35 настоящего Федерального закона</text:p>
      <text:p text:style-name="Комментарий"/>
      <text:p text:style-name="P240">Информация об изменениях:</text:p>
      <text:p text:style-name="Информацияоверсии"><text:bookmark-start text:name="anchor351"/><text:bookmark-end text:name="anchor351"/>Раздел IX дополнен статьей 35.1 с 1 марта 2026 г. -<text:s/><text:a xlink:href="http://ivo.garant.ru/document/redirect/412423642/2" office:target-frame-name="_top" xlink:show="replace">Федеральный закон</text:a><text:s/>от 31 июля 2025 г. № 294-ФЗ</text:p>
      <text:p text:style-name="Заголовокстатьи"><text:span text:style-name="T241">Статья 35.1.</text:span><text:s/>Охрана особо охраняемых природных территорий от распространения опасных видов инвазивных (чужеродных) растений</text:p>
      <text:p text:style-name="Нормальный"><text:bookmark-start text:name="anchor3511"/><text:bookmark-end text:name="anchor3511"/>1. Для предотвращения распространения опасных видов инвазивных (чужеродных) растений и для уничтожения<text:s/>таких растений на особо охраняемых природных территориях с учетом режима особой охраны особо охраняемой природной территории, определенного положением об особо охраняемой природной территории и другими документами, определяющими режим особой охраны соответствующей категории особо охраняемой природной территории, принимаются меры по предотвращению распространения таких растений и их уничтожению.<text:s/><text:a xlink:href="http://ivo.garant.ru/document/redirect/414321495/1000" office:target-frame-name="_top" xlink:show="replace">Перечень</text:a><text:s/>мер по предотвращению распространения опасных видов инвазивных (чужеродных) растений и уничтожению таких растений на особо охраняемых природных территориях устанавливается федеральным органом исполнительной власти в области охраны окружающей среды.</text:p>
      <text:p text:style-name="Нормальный"><text:bookmark-start text:name="anchor3512"/><text:bookmark-end text:name="anchor3512"/>2.<text:s/><text:a xlink:href="http://ivo.garant.ru/document/redirect/413773024/1000" office:target-frame-name="_top" xlink:show="replace">Перечень</text:a><text:s/>опасных видов инвазивных (чужеродных) растений, которые не отнесены к карантинным объектам и в отношении которых должны приниматься меры по их выявлению, предотвращению их распространения и их уничтожению на особо<text:s/>охраняемых природных территориях федерального значения, устанавливается федеральным органом исполнительной власти в области охраны окружающей среды.</text:p>
      <text:p text:style-name="Нормальный"><text:bookmark-start text:name="anchor3513"/><text:bookmark-end text:name="anchor3513"/>3. Перечень опасных видов инвазивных (чужеродных) растений, которые не отнесены к карантинным объектам и в<text:s/>отношении которых должны приниматься меры по их выявлению, предотвращению их распространения и их уничтожению на особо охраняемых природных территориях регионального и местного значения, устанавливается нормативным правовым актом субъекта Российской Федерации.</text:p>
      <text:p text:style-name="Нормальный"/>
      <text:h text:style-name="Заголовок1" text:outline-level="1"><text:bookmark-start text:name="anchor1000"/><text:bookmark-end text:name="anchor1000"/>Раздел X. Ответственность за нарушение режима особо охраняемых природных территорий</text:h>
      <text:p text:style-name="Нормальный"/>
      <text:p text:style-name="Заголовокстатьи"><text:bookmark-start text:name="anchor36"/><text:bookmark-end text:name="anchor36"/><text:span text:style-name="T242">Статья 36.</text:span><text:s/>Ответственность за нарушение режима особо охраняемых природных территорий</text:p>
      <text:p text:style-name="Нормальный"><text:bookmark-start text:name="anchor3601"/><text:bookmark-end text:name="anchor3601"/>1.<text:s/><text:a xlink:href="http://ivo.garant.ru/document/redirect/12125259/58" office:target-frame-name="_top" xlink:show="replace">Утратил<text:s/>силу</text:a><text:s/>с 1 июля 2002 г.</text:p>
      <text:p text:style-name="P243">Информация об изменениях:</text:p>
      <text:p text:style-name="Информацияоверсии">См. текст<text:s/><text:a xlink:href="http://ivo.garant.ru/document/redirect/3960225/3601" office:target-frame-name="_top" xlink:show="replace">пункта 1 статьи 36</text:a></text:p>
      <text:p text:style-name="Нормальный"><text:bookmark-start text:name="anchor3602"/><text:bookmark-end text:name="anchor3602"/>2. Законодательством Российской Федерации устанавливается<text:s/><text:a xlink:href="http://ivo.garant.ru/document/redirect/10108000/262" office:target-frame-name="_top" xlink:show="replace">уголовная ответственность</text:a><text:s/>за нарушение режима особо охраняемых природных территорий.</text:p>
      <text:p text:style-name="Нормальный"><text:bookmark-start text:name="anchor363"/><text:bookmark-end text:name="anchor363"/>3. Вред, причиненный природным объектам и комплексам в границах особо охраняемых природных территорий, подлежит возмещению в соответствии с утвержденными<text:s/>в установленном порядке<text:s/><text:a xlink:href="http://ivo.garant.ru/document/redirect/12190114/1000" office:target-frame-name="_top" xlink:show="replace">таксами</text:a><text:s/>и методиками исчисления размера ущерба, а при их отсутствии - по фактическим затратам на их восстановление.</text:p>
      <text:p text:style-name="P244">ГАРАНТ:</text:p>
      <text:p text:style-name="Комментарий">См. комментарии к статье 36 настоящего Федерального закона</text:p>
      <text:p text:style-name="Комментарий"/>
      <text:h text:style-name="Заголовок1" text:outline-level="1"><text:bookmark-start text:name="anchor1100"/><text:bookmark-end text:name="anchor1100"/>Раздел XI. Международные договоры в области особо охраняемых природных территорий</text:h>
      <text:p text:style-name="Нормальный"/>
      <text:p text:style-name="P245">Информация об изменениях:</text:p>
      <text:p text:style-name="Информацияоверсии"><text:bookmark-start text:name="anchor37"/><text:bookmark-end text:name="anchor37"/><text:soft-page-break/>Статья 37 изменена с 8 декабря 2020 г. -<text:s/><text:a xlink:href="http://ivo.garant.ru/document/redirect/75016987/919" office:target-frame-name="_top" xlink:show="replace">Федеральный закон</text:a><text:s/>от 8 декабря 2020 г. № 429-ФЗ</text:p>
      <text:p text:style-name="Информацияоверсии"><text:a xlink:href="http://ivo.garant.ru/document/redirect/77706617/37" office:target-frame-name="_top" xlink:show="replace">См. предыдущую редакцию</text:a></text:p>
      <text:p text:style-name="Заголовокстатьи"><text:span text:style-name="T246">Статья 37.</text:span><text:s/>Международные договоры</text:p>
      <text:p text:style-name="Нормальный"><text:bookmark-start text:name="anchor3701"/><text:bookmark-end text:name="anchor3701"/>1. Если международным договором Российской Федерации установлены иные правила, чем предусмотренные настоящим Федеральным законом, то применяются правила международного договора.</text:p>
      <text:p text:style-name="Нормальный"><text:bookmark-start text:name="anchor3702"/><text:bookmark-end text:name="anchor3702"/>2. Решения межгосударственных органов, принятые на основании положений международных договоров Российской Федерации в их истолковании, противоречащем<text:s/><text:a xlink:href="http://ivo.garant.ru/document/redirect/10103000/0" office:target-frame-name="_top" xlink:show="replace">Конституции</text:a><text:s/>Российской Федерации, не подлежат исполнению в<text:s/>Российской Федерации. Такое противоречие может быть установлено в<text:s/><text:a xlink:href="http://ivo.garant.ru/document/redirect/10101207/13100" office:target-frame-name="_top" xlink:show="replace">порядке</text:a>, определенном федеральным конституционным законом.</text:p>
      <text:p text:style-name="P247">ГАРАНТ:</text:p>
      <text:p text:style-name="Комментарий">См. комментарии к статье 37 настоящего Федерального<text:s/>закона</text:p>
      <text:p text:style-name="Комментарий"/>
      <text:h text:style-name="Заголовок1" text:outline-level="1"><text:bookmark-start text:name="anchor1200"/><text:bookmark-end text:name="anchor1200"/>Раздел XII. Заключительные положения</text:h>
      <text:p text:style-name="Нормальный"/>
      <text:p text:style-name="P248">Информация об изменениях:</text:p>
      <text:p text:style-name="Информацияоверсии"><text:bookmark-start text:name="anchor371"/><text:bookmark-end text:name="anchor371"/>Раздел XII дополнен статьей 37.1 с 1 сентября 2023 г. -<text:s/><text:a xlink:href="http://ivo.garant.ru/document/redirect/406559739/1161" office:target-frame-name="_top" xlink:show="replace">Федеральный закон</text:a><text:s/>от 18 марта 2023 г. № 77-ФЗ</text:p>
      <text:p text:style-name="Заголовокстатьи"><text:span text:style-name="T249">Статья 37.1</text:span>. Функционирование туристско-рекреационных особых экономических зон в границах национальных парков</text:p>
      <text:p text:style-name="Нормальный"><text:bookmark-start text:name="anchor3711"/><text:bookmark-end text:name="anchor3711"/>1. Туристско-рекреационная особая экономическая зона, созданная в установленном порядке до 1 сентября 2023 года в границах национального парка (далее - особая экономическая зона), может функционировать исключительно в границах рекреационной зоны национального парка, зоны хозяйственного назначения национального парка, а также зоны охраны объектов культурного наследия (памятников истории и культуры) народов Российской Федерации с соблюдением режима особой охраны национального парка и по согласованию с уполномоченным органом, в ведении которого находится национальный парк.</text:p>
      <text:p text:style-name="Нормальный"><text:bookmark-start text:name="anchor3712"/><text:bookmark-end text:name="anchor3712"/>2. Предоставление земельных участков, находящихся в<text:s/>федеральной собственности и расположенных в границах функциональных зон национального парка, указанных в<text:s/><text:a xlink:href="#anchor3711" office:target-frame-name="_top" xlink:show="replace">пункте 1</text:a><text:s/>настоящей статьи, осуществляется органами управления особыми экономическими зонами после заключения соглашения о<text:s/>передаче полномочий по управлению рекреационной деятельностью национального парка.</text:p>
      <text:p text:style-name="Нормальный"><text:bookmark-start text:name="anchor3713"/><text:bookmark-end text:name="anchor3713"/>3. Соглашение о передаче прав и обязанностей по осуществлению рекреационной деятельности в национальном парке заключается между уполномоченным Правительством Российской Федерации федеральным органом исполнительной власти в сфере создания и функционирования особых экономических зон на территории Российской Федерации, уполномоченным органом и федеральным государственным бюджетным учреждением, осуществляющим управление соответствующим национальным парком. В случае принятия решения о привлечении управляющей компании к управлению особой экономической зоной в порядке, определенном<text:s/><text:a xlink:href="http://ivo.garant.ru/document/redirect/12141177/1" office:target-frame-name="_top" xlink:show="replace">законодательством</text:a><text:s/>Российской Федерации об особых экономических зонах, такая управляющая компания также должна являться стороной соглашения о передаче полномочий по управлению рекреационной деятельностью национального парка.</text:p>
      <text:p text:style-name="Нормальный"><text:bookmark-start text:name="anchor3714"/><text:bookmark-end text:name="anchor3714"/>4.<text:s/><text:a xlink:href="http://ivo.garant.ru/document/redirect/407470901/1000" office:target-frame-name="_top" xlink:show="replace">Порядок</text:a><text:s/>заключения соглашения о передаче полномочий по управлению рекреационной деятельностью национального парка утверждается Правительством Российской Федерации.</text:p>
      <text:p text:style-name="Нормальный"><text:bookmark-start text:name="anchor3715"/><text:bookmark-end text:name="anchor3715"/>5. Соглашение о передаче прав и обязанностей по осуществлению рекреационной деятельности в национальном парке должно содержать:</text:p>
      <text:p text:style-name="Нормальный"><text:bookmark-start text:name="anchor37151"/><text:bookmark-end text:name="anchor37151"/>а) порядок согласования уполномоченным органом документации по планировке территории особой экономической зоны, расположенной в границах соответствующих функциональных зон национального парка;</text:p>
      <text:p text:style-name="Нормальный"><text:bookmark-start text:name="anchor37152"/><text:bookmark-end text:name="anchor37152"/><text:soft-page-break/>б) перечень проводимых резидентами особой экономической зоны мероприятий по предупреждению причинения вреда окружающей среде, соблюдению режима особой охраны территории национального парка;</text:p>
      <text:p text:style-name="Нормальный"><text:bookmark-start text:name="anchor37153"/><text:bookmark-end text:name="anchor37153"/>в) сведения о земельных участках, находящихся в федеральной собственности и расположенных в границах соответствующих функциональных зон национального парка, полномочия по предоставлению которых передаются органам управления особой экономической зоной;</text:p>
      <text:p text:style-name="Нормальный"><text:bookmark-start text:name="anchor37154"/><text:bookmark-end text:name="anchor37154"/>г) обязательства органов управления особой экономической зоной по образованию передаваемых<text:s/>земельных участков, а также обязательства федерального государственного бюджетного учреждения, осуществляющего управление национальным парком, по осуществлению отказа от права постоянного (бессрочного) пользования такими земельными участками;</text:p>
      <text:p text:style-name="Нормальный"><text:bookmark-start text:name="anchor37155"/><text:bookmark-end text:name="anchor37155"/>д) иные условия, определяемые сторонами соглашения о передаче полномочий по управлению рекреационной деятельностью национального парка.</text:p>
      <text:p text:style-name="Нормальный"><text:bookmark-start text:name="anchor3716"/><text:bookmark-end text:name="anchor3716"/>6. Уполномоченный Правительством Российской Федерации федеральный орган исполнительной власти в сфере создания и функционирования особых экономических зон на территории Российской Федерации и (или) управляющая компания, привлеченная к управлению особой экономической зоной, в течение одного года с момента заключения соглашения о передаче полномочий по управлению рекреационной деятельностью национального парка обеспечивают образование земельных участков из земельных участков, предоставленных федеральному государственному бюджетному учреждению, осуществляющему управление национальным парком, на праве постоянного (бессрочного) пользования, и<text:s/>осуществление государственного кадастрового учета таких земельных участков, а соответствующее федеральное государственное бюджетное учреждение осуществляет отказ от права постоянного (бессрочного) пользования такими земельными участками на условиях и в порядке, которые установлены<text:s/><text:a xlink:href="http://ivo.garant.ru/document/redirect/12124624/2" office:target-frame-name="_top" xlink:show="replace">земельным законодательством</text:a>.</text:p>
      <text:p text:style-name="Нормальный"><text:bookmark-start text:name="anchor3717"/><text:bookmark-end text:name="anchor3717"/>7. В случае, если границы особой экономической зоны пересекают границы земельных участков, предоставленных на праве постоянного<text:s/>(бессрочного) пользования федеральному государственному бюджетному учреждению, осуществляющему управление национальным парком, либо сведения о местоположении границ таких земельных участков не содержатся в Едином государственном реестре недвижимости, уточнение местоположения границ таких земельных участков осуществляется в порядке, установленном<text:s/><text:a xlink:href="http://ivo.garant.ru/document/redirect/71129192/0" office:target-frame-name="_top" xlink:show="replace">Федеральным законом</text:a><text:s/>от 13 июля 2015 года N 218-ФЗ "О государственной регистрации недвижимости".</text:p>
      <text:p text:style-name="Нормальный"><text:bookmark-start text:name="anchor3718"/><text:bookmark-end text:name="anchor3718"/>8. Соглашение о передаче прав и обязанностей по осуществлению рекреационной деятельности в национальном парке заключается на срок, не превышающий срока, оставшегося до прекращения существования особой экономической зоны.</text:p>
      <text:p text:style-name="Нормальный"><text:bookmark-start text:name="anchor3719"/><text:bookmark-end text:name="anchor3719"/>9. Земельные участки, расположенные<text:s/>на территории национального парка и включенные в границы особой экономической зоны, после заключения соглашения о передаче полномочий по управлению рекреационной деятельностью национального парка предоставляются в аренду резидентам особой экономической зоны ее органами управления в соответствии с<text:s/><text:a xlink:href="http://ivo.garant.ru/document/redirect/12124624/2" office:target-frame-name="_top" xlink:show="replace">земельным законодательством</text:a><text:s/>и особенностями, предусмотренными Федеральным законом от 22 июля 2005 года N 116-ФЗ "Об особых экономических зонах в Российской Федерации", а также соглашением о передаче полномочий по управлению рекреационной деятельностью национального парка.</text:p>
      <text:p text:style-name="Нормальный"><text:bookmark-start text:name="anchor37110"/><text:bookmark-end text:name="anchor37110"/>10. Резиденты особых экономических зон осуществляют туристско-рекреационную деятельность на основании соглашений об осуществлении<text:s/>туристско-рекреационной деятельности, заключенных в порядке, предусмотренном<text:s/><text:a xlink:href="http://ivo.garant.ru/document/redirect/12141177/0" office:target-frame-name="_top" xlink:show="replace">Федеральным законом</text:a><text:s/>от 22 июля 2005 года N 116-ФЗ "Об особых экономических зонах в Российской Федерации", с соблюдением режима особой охраны соответствующего национального парка, в том числе установленной предельно допустимой его рекреационной емкости при осуществлении туризма.</text:p>
      <text:p text:style-name="Нормальный"/>
      <text:p text:style-name="P250">Информация об изменениях:</text:p>
      <text:p text:style-name="Информацияоверсии"><text:bookmark-start text:name="anchor372"/><text:bookmark-end text:name="anchor372"/><text:soft-page-break/>Раздел XII дополнен статьей 37.2 с 1 сентября 2023 г. -<text:s/><text:a xlink:href="http://ivo.garant.ru/document/redirect/406559739/1162" office:target-frame-name="_top" xlink:show="replace">Федеральный закон</text:a><text:s/>от 18 марта 2023 г. № 77-ФЗ</text:p>
      <text:p text:style-name="Заголовокстатьи"><text:span text:style-name="T251">Статья 37.2</text:span>. Переходные положения</text:p>
      <text:p text:style-name="Нормальный"><text:bookmark-start text:name="anchor3721"/><text:bookmark-end text:name="anchor3721"/>1. В течение одного года со дня утверждения в установленном порядке плана рекреационной деятельности национального парка физические и юридические лица, которым на 1 сентября 2023 года земельные участки, находящиеся в федеральной собственности и расположенные в границах соответствующего национального парка, были предоставлены в аренду (далее - арендаторы земельных участков), обязаны заключить соглашения об осуществлении рекреационной деятельности на условиях и в порядке, которые определены настоящей статьей.</text:p>
      <text:p text:style-name="Нормальный"><text:bookmark-start text:name="anchor3722"/><text:bookmark-end text:name="anchor3722"/>2. В течение одного года со дня утверждения в установленном порядке плана рекреационной деятельности национального парка лица, осуществляющие деятельность, связанную с выполнением работ, оказанием услуг в сфере туризма, физической культуры и спорта, организации отдыха и укрепления здоровья граждан, обязаны заключить соглашения об осуществлении рекреационной деятельности на условиях и в порядке, которые установлены<text:s/><text:a xlink:href="#anchor3100" office:target-frame-name="_top" xlink:show="replace">разделом III.1</text:a><text:s/>настоящего Федерального закона.</text:p>
      <text:p text:style-name="Нормальный"><text:bookmark-start text:name="anchor3723"/><text:bookmark-end text:name="anchor3723"/>3. Положения настоящей статьи не распространяются на резидентов особых экономических зон, осуществляющих деятельность в соответствии с<text:s/><text:a xlink:href="http://ivo.garant.ru/document/redirect/12141177/0" office:target-frame-name="_top" xlink:show="replace">Федеральным законом</text:a><text:s/>от 22 июля 2005 года N 116-ФЗ "Об особых экономических зонах в Российской Федерации".</text:p>
      <text:p text:style-name="Нормальный"><text:bookmark-start text:name="anchor3724"/><text:bookmark-end text:name="anchor3724"/>4. Заключение соглашения об осуществлении рекреационной деятельности в случае, предусмотренном<text:s/><text:a xlink:href="#anchor3721" office:target-frame-name="_top" xlink:show="replace">пунктом 1</text:a><text:s/>настоящей статьи, осуществляется без проведения торгов.</text:p>
      <text:p text:style-name="Нормальный"><text:bookmark-start text:name="anchor3725"/><text:bookmark-end text:name="anchor3725"/>5. Для заключения соглашения об осуществлении рекреационной деятельности арендатор земельного участка подает заявление о заключении соглашения<text:s/>об осуществлении рекреационной деятельности в уполномоченный орган.</text:p>
      <text:p text:style-name="Нормальный"><text:bookmark-start text:name="anchor3726"/><text:bookmark-end text:name="anchor3726"/>6. В заявлении о заключении соглашения об осуществлении рекреационной деятельности в национальном парке (далее - заявление о заключении соглашения) указываются следующие сведения:</text:p>
      <text:p text:style-name="Нормальный"><text:bookmark-start text:name="anchor37261"/><text:bookmark-end text:name="anchor37261"/>а) полное и (при наличии) сокращенное наименования и организационно-правовая форма, юридический адрес и адрес места нахождения, банковские реквизиты - для юридического лица;</text:p>
      <text:p text:style-name="Нормальный"><text:bookmark-start text:name="anchor37262"/><text:bookmark-end text:name="anchor37262"/>б) фамилия, имя и отчество (при наличии), адрес места жительства, наименование и<text:s/>реквизиты документа, удостоверяющего личность, банковские реквизиты - для физического лица, в том числе индивидуального предпринимателя;</text:p>
      <text:p text:style-name="Нормальный"><text:bookmark-start text:name="anchor37263"/><text:bookmark-end text:name="anchor37263"/>в) площадь, местоположение и границы земельного участка;</text:p>
      <text:p text:style-name="Нормальный"><text:bookmark-start text:name="anchor37264"/><text:bookmark-end text:name="anchor37264"/>г) данные о договоре аренды земельного участка;</text:p>
      <text:p text:style-name="Нормальный"><text:bookmark-start text:name="anchor37265"/><text:bookmark-end text:name="anchor37265"/>д) описание осуществляемой экономической и иной деятельности на арендованном земельном участке.</text:p>
      <text:p text:style-name="Нормальный"><text:bookmark-start text:name="anchor3727"/><text:bookmark-end text:name="anchor3727"/>7. К заявлению о заключении соглашения прилагаются следующие документы:</text:p>
      <text:p text:style-name="Нормальный"><text:bookmark-start text:name="anchor37271"/><text:bookmark-end text:name="anchor37271"/>а) выписка из единого государственного реестра юридических лиц или удостоверенная в установленном порядке копия выписки - для юридического лица;</text:p>
      <text:p text:style-name="Нормальный"><text:bookmark-start text:name="anchor37272"/><text:bookmark-end text:name="anchor37272"/>б) выписка из единого государственного реестра индивидуальных предпринимателей или удостоверенная в установленном порядке копия выписки - для физического лица, не являющегося индивидуальным предпринимателем;</text:p>
      <text:p text:style-name="Нормальный"><text:bookmark-start text:name="anchor37273"/><text:bookmark-end text:name="anchor37273"/>в) копия документа, удостоверяющего личность, удостоверенная в установленном порядке, - для физического лица, не являющегося индивидуальным предпринимателем;</text:p>
      <text:p text:style-name="Нормальный"><text:bookmark-start text:name="anchor37274"/><text:bookmark-end text:name="anchor37274"/>г) документы, подтверждающие отсутствие задолженности по арендной плате за земельный участок;</text:p>
      <text:p text:style-name="Нормальный"><text:bookmark-start text:name="anchor37275"/><text:bookmark-end text:name="anchor37275"/>д) выписка из Единого государственного реестра недвижимости об арендованном земельном участке;</text:p>
      <text:p text:style-name="Нормальный"><text:bookmark-start text:name="anchor37276"/><text:bookmark-end text:name="anchor37276"/>е) выписка из Единого государственного реестра недвижимости о возведенных на арендованном земельном участке объектах капитального строительства (при наличии таких объектов);</text:p>
      <text:p text:style-name="Нормальный"><text:bookmark-start text:name="anchor37277"/><text:bookmark-end text:name="anchor37277"/>ж) в случае отсутствия либо непредоставления документов, указанных в<text:s/><text:a xlink:href="#anchor37275" office:target-frame-name="_top" xlink:show="replace">подпунктах "д"</text:a><text:s/>и<text:s/><text:a xlink:href="#anchor37276" office:target-frame-name="_top" xlink:show="replace">"е"</text:a><text:s/>настоящего пункта, заявителем предоставляется перечень объектов капитального строительства и<text:s/><text:soft-page-break/>некапитальных строений, сооружений (в том числе нестационарных торговых объектов), элементов благоустройства, объектов сопутствующей инфраструктуры, возведенных на арендованном земельном участке, с указанием их местоположения, описанием их параметров, составляемый<text:s/>в свободной форме;</text:p>
      <text:p text:style-name="Нормальный"><text:bookmark-start text:name="anchor37278"/><text:bookmark-end text:name="anchor37278"/>з) документы, подтверждающие проведение арендатором земельного участка ежегодных мероприятий по предупреждению причинения вреда окружающей среде, соблюдение режима особой охраны территорий национальных парков, согласованных с федеральным<text:s/>государственным бюджетным учреждением, осуществляющим управление соответствующим национальным парком, в соответствии с перечнем, установленным уполномоченным органом.</text:p>
      <text:p text:style-name="Нормальный"><text:bookmark-start text:name="anchor3728"/><text:bookmark-end text:name="anchor3728"/>8. Документы (их копии или сведения, содержащиеся в них), указанные в<text:s/><text:a xlink:href="#anchor37271" office:target-frame-name="_top" xlink:show="replace">подпунктах "а"</text:a>,<text:s/><text:a xlink:href="#anchor37272" office:target-frame-name="_top" xlink:show="replace">"б"</text:a>,<text:s/><text:a xlink:href="#anchor37275" office:target-frame-name="_top" xlink:show="replace">"д"</text:a><text:s/>и<text:s/><text:a xlink:href="#anchor37276" office:target-frame-name="_top" xlink:show="replace">"е" пункта 7</text:a><text:s/>настоящей статьи, запрашиваются уполномоченным органом в государственных органах, органах местного самоуправления<text:s/>и подведомственных государственным органам или органам местного самоуправления организациях, в распоряжении которых находятся такие документы, если заявитель не представил такие документы самостоятельно.</text:p>
      <text:p text:style-name="Нормальный"><text:bookmark-start text:name="anchor3279"/><text:bookmark-end text:name="anchor3279"/>9. Срок рассмотрения заявления о заключении соглашения и прилагаемых к нему документов не должен превышать тридцать дней со дня их получения уполномоченным органом.</text:p>
      <text:p text:style-name="Нормальный"><text:bookmark-start text:name="anchor37210"/><text:bookmark-end text:name="anchor37210"/>10. По результатам рассмотрения заявления о заключении соглашения уполномоченным органом принимается решение о заключении соглашения об осуществлении рекреационной деятельности (далее - решение о заключении соглашения) либо мотивированное решение об отказе в заключении соглашения об осуществлении рекреационной деятельности (далее - решение об отказе в заключении соглашения).</text:p>
      <text:p text:style-name="Нормальный"><text:bookmark-start text:name="anchor37211"/><text:bookmark-end text:name="anchor37211"/>11. Решение о заключении соглашения должно содержать:</text:p>
      <text:p text:style-name="Нормальный"><text:bookmark-start text:name="anchor372111"/><text:bookmark-end text:name="anchor372111"/>а) сведения о заявителе (наименование юридического лица или фамилия, имя, отчество (при наличии) гражданина, в том числе индивидуального предпринимателя);</text:p>
      <text:p text:style-name="Нормальный"><text:bookmark-start text:name="anchor372112"/><text:bookmark-end text:name="anchor372112"/>б) кадастровый номер, площадь и местоположение земельного участка;</text:p>
      <text:p text:style-name="Нормальный"><text:bookmark-start text:name="anchor372113"/><text:bookmark-end text:name="anchor372113"/>в) вид разрешенного использования земельного участка.</text:p>
      <text:p text:style-name="Нормальный"><text:bookmark-start text:name="anchor37212"/><text:bookmark-end text:name="anchor37212"/>12. Решение об отказе в заключении соглашения содержит сведения, указанные в<text:s/><text:a xlink:href="#anchor372111" office:target-frame-name="_top" xlink:show="replace">подпунктах "а" - "в" пункта 11</text:a><text:s/>настоящей статьи, а также указание причин этого отказа.</text:p>
      <text:p text:style-name="Нормальный"><text:bookmark-start text:name="anchor37213"/><text:bookmark-end text:name="anchor37213"/>13. Основаниями для принятия решения об отказе в заключении соглашения являются:</text:p>
      <text:p text:style-name="Нормальный"><text:bookmark-start text:name="anchor372131"/><text:bookmark-end text:name="anchor372131"/>а) несоответствие возведенных на арендованном земельном участке объектов капитального строительства и некапитальных строений, сооружений (в том числе нестационарных торговых объектов), элементов благоустройства, объектов сопутствующей инфраструктуры режиму особой охраны соответствующего национального парка;</text:p>
      <text:p text:style-name="Нормальный"><text:bookmark-start text:name="anchor372132"/><text:bookmark-end text:name="anchor372132"/>б) наличие задолженности по арендной плате за земельный участок;</text:p>
      <text:p text:style-name="Нормальный"><text:bookmark-start text:name="anchor372133"/><text:bookmark-end text:name="anchor372133"/>в) невыполнение арендатором земельного участка условий заключенного договора аренды;</text:p>
      <text:p text:style-name="Нормальный"><text:bookmark-start text:name="anchor372134"/><text:bookmark-end text:name="anchor372134"/>г) несоблюдение режима особой охраны национального парка;</text:p>
      <text:p text:style-name="Нормальный"><text:bookmark-start text:name="anchor372135"/><text:bookmark-end text:name="anchor372135"/>д) непроведение арендатором земельного участка ежегодных мероприятий по предупреждению причинения вреда окружающей среде, соблюдению режима особой охраны территорий национальных<text:s/>парков, согласованных с федеральным государственным бюджетным учреждением, осуществляющим управление соответствующим национальным парком, в соответствии с перечнем, установленным уполномоченным органом;</text:p>
      <text:p text:style-name="Нормальный"><text:bookmark-start text:name="anchor372136"/><text:bookmark-end text:name="anchor372136"/>е) наличие у уполномоченного органа информации о выявленных и не устраненных арендатором земельного участка нарушениях<text:s/><text:a xlink:href="http://ivo.garant.ru/document/redirect/12125350/2" office:target-frame-name="_top" xlink:show="replace">законодательства</text:a><text:s/>Российской Федерации в области охраны окружающей среды,<text:s/><text:a xlink:href="#anchor1" office:target-frame-name="_top" xlink:show="replace">законодательства</text:a><text:s/>Российской Федерации об особо охраняемых природных территориях.</text:p>
      <text:p text:style-name="Нормальный"><text:bookmark-start text:name="anchor37214"/><text:bookmark-end text:name="anchor37214"/>14. Уполномоченный орган, принявший решение о заключении соглашения, в течение пяти дней со дня его принятия направляет арендатору земельного участка решение о заключении соглашения вместе с проектом<text:s/>соглашения об осуществлении рекреационной деятельности.</text:p>
      <text:p text:style-name="Нормальный"><text:bookmark-start text:name="anchor37215"/><text:bookmark-end text:name="anchor37215"/>15. Форма и содержание соглашения об осуществлении рекреационной деятельности должны соответствовать требованиям, установленным<text:s/><text:a xlink:href="#anchor173" office:target-frame-name="_top" xlink:show="replace">статьей 17.3</text:a><text:s/>настоящего Федерального закона.</text:p>
      <text:p text:style-name="Нормальный"><text:bookmark-start text:name="anchor37216"/><text:bookmark-end text:name="anchor37216"/><text:soft-page-break/>16. Незаключение арендаторами земельных участков в установленный настоящей статьей срок соглашений об осуществлении рекреационной деятельности является основанием для расторжения договоров аренды соответствующих земельных участков.</text:p>
      <text:p text:style-name="Нормальный"><text:bookmark-start text:name="anchor37217"/><text:bookmark-end text:name="anchor37217"/>17. До дня заключения соглашений об осуществлении рекреационной деятельности на условиях и в порядке, которые определены настоящей статьей, ежегодные мероприятия по предупреждению причинения вреда окружающей среде, соблюдению режима особой охраны<text:s/>территорий национальных парков осуществляются по согласованию с федеральным государственным бюджетным учреждением, осуществляющим управление соответствующим национальным парком.</text:p>
      <text:p text:style-name="Нормальный"><text:bookmark-start text:name="anchor37218"/><text:bookmark-end text:name="anchor37218"/>18. Если земельные участки, расположенные в границах национальных парков, не отнесены к землям особо охраняемых территорий и объектов, это не является препятствием для их предоставления в аренду в соответствии с<text:s/><text:a xlink:href="http://ivo.garant.ru/document/redirect/12124624/2" office:target-frame-name="_top" xlink:show="replace">земельным законодательством</text:a><text:s/>и настоящим Федеральным законом.</text:p>
      <text:p text:style-name="Нормальный"/>
      <text:p text:style-name="Заголовокстатьи"><text:bookmark-start text:name="anchor38"/><text:bookmark-end text:name="anchor38"/><text:span text:style-name="T252">Статья 38.</text:span><text:s/>Заключительные положения</text:p>
      <text:p text:style-name="Нормальный"><text:bookmark-start text:name="anchor87000"/><text:bookmark-end text:name="anchor87000"/>1. Настоящий Федеральный закон вступает в силу со дня его<text:s/><text:a xlink:href="http://ivo.garant.ru/document/redirect/11107990/0" office:target-frame-name="_top" xlink:show="replace">официального опубликования.</text:a></text:p>
      <text:p text:style-name="Нормальный"><text:bookmark-start text:name="anchor88000"/><text:bookmark-end text:name="anchor88000"/>2. Поручить Правительству Российской Федерации в течение двух месяцев привести в соответствие с настоящим Федеральным законом нормативные правовые акты федеральных органов исполнительной власти.</text:p>
      <text:p text:style-name="P253">Информация об изменениях:</text:p>
      <text:p text:style-name="Информацияоверсии"><text:bookmark-start text:name="anchor383"/><text:bookmark-end text:name="anchor383"/><text:a xlink:href="http://ivo.garant.ru/document/redirect/12171979/3" office:target-frame-name="_top" xlink:show="replace">Федеральным законом</text:a><text:s/>от 27 декабря 2009 г. N 379-ФЗ статья 38 настоящего Федерального закона дополнена пунктом 3</text:p>
      <text:p text:style-name="Нормальный">3. Аренда земельных участков, расположенных в границах соответствующих функциональных зон, на которые делятся территории национальных парков, осуществляется в соответствии с настоящим Федеральным законом, если иное не предусмотрено<text:s/><text:a xlink:href="http://ivo.garant.ru/document/redirect/12157435/152" office:target-frame-name="_top" xlink:show="replace">Федеральным законом</text:a><text:s/>от 1 декабря 2007 года N 310-ФЗ "Об организации и о проведении XXII Олимпийских зимних игр и XI Паралимпийских зимних игр 2014 года в городе Сочи, развитии города Сочи как горноклиматического курорта и внесении изменений в отдельные законодательные акты Российской Федерации".</text:p>
      <text:p text:style-name="P254">Информация об изменениях:</text:p>
      <text:p text:style-name="Информацияоверсии"><text:bookmark-start text:name="anchor384"/><text:bookmark-end text:name="anchor384"/>Статья 38 дополнена пунктом 4 с 3 августа 2018 г. -<text:s/><text:a xlink:href="http://ivo.garant.ru/document/redirect/72005530/113" office:target-frame-name="_top" xlink:show="replace">Федеральный закон</text:a><text:s/>от 3 августа 2018 г. № 321-ФЗ</text:p>
      <text:p text:style-name="Нормальный">4. Положения<text:s/><text:a xlink:href="#anchor15209" office:target-frame-name="_top" xlink:show="replace">подпункта "к" пункта 2 статьи 15</text:a><text:s/>настоящего Федерального закона не распространяются на объекты<text:s/>спорта, которые являются объектами капитального строительства и для строительства которых до дня вступления в силу настоящего Федерального закона получено разрешение на строительство в порядке, установленном законодательством Российской Федерации.</text:p>
      <text:p text:style-name="P255">Информация об изменениях:</text:p>
      <text:p text:style-name="Информацияоверсии"><text:bookmark-start text:name="anchor385"/><text:bookmark-end text:name="anchor385"/>Пункт 5 изменен с 1 января 2025 г. -<text:s/><text:a xlink:href="http://ivo.garant.ru/document/redirect/409493489/2" office:target-frame-name="_top" xlink:show="replace">Федеральный закон</text:a><text:s/>от 8 августа 2024 г. № 261-ФЗ</text:p>
      <text:p text:style-name="Информацияоверсии"><text:a xlink:href="http://ivo.garant.ru/document/redirect/76837355/385" office:target-frame-name="_top" xlink:show="replace">См. предыдущую редакцию</text:a></text:p>
      <text:p text:style-name="Нормальный">5. Особенности принятия по 31 декабря 2033 года уполномоченными исполнительными органами субъектов Российской Федерации, органами местного самоуправления решений об изменении границ особо охраняемых природных территорий регионального или местного значения в части исключения из границ таких территорий земель и земельных участков, предназначенных для строительства, реконструкции объектов инфраструктуры, необходимых для увеличения пропускной способности Байкало-Амурской и Транссибирской железнодорожных<text:s/>магистралей, устанавливаются<text:s/><text:a xlink:href="http://ivo.garant.ru/document/redirect/74450806/304" office:target-frame-name="_top" xlink:show="replace">Федеральным законом</text:a><text:s/>от 31 июля 2020 года N 254-ФЗ "Об особенностях регулирования отдельных отношений в целях реализации приоритетных проектов по модернизации<text:s/>и расширению инфраструктуры и о внесении изменений в отдельные законодательные акты Российской Федерации".</text:p>
      <text:p text:style-name="P256">Информация об изменениях:</text:p>
      <text:p text:style-name="Информацияоверсии"><text:bookmark-start text:name="anchor386"/><text:bookmark-end text:name="anchor386"/><text:soft-page-break/>Статья 38 дополнена пунктом 6 с 9 января 2026 г. -<text:s/><text:a xlink:href="http://ivo.garant.ru/document/redirect/413377206/2" office:target-frame-name="_top" xlink:show="replace">Федеральный закон</text:a><text:s/>от 29 декабря 2025 г. № 558-ФЗ</text:p>
      <text:p text:style-name="Нормальный">6. В случае, если объекты капитального строительства, предназначенные для осуществления рекреационной деятельности, не соответствуют видам, установленным в соответствии с настоящим Федеральным законом, их реконструкция, капитальный ремонт и эксплуатация допускаются при одновременном соблюдении следующих условий:</text:p>
      <text:p text:style-name="Нормальный"><text:bookmark-start text:name="anchor3861"/><text:bookmark-end text:name="anchor3861"/>а) указанные объекты введены в эксплуатацию до 1 сентября 2023 года и права на указанные объекты зарегистрированы в Едином государственном реестре недвижимости;</text:p>
      <text:p text:style-name="Нормальный"><text:bookmark-start text:name="anchor3862"/><text:bookmark-end text:name="anchor3862"/>б) указанные объекты расположены в границах рекреационной зоны, зоны охраны объектов культурного наследия или зоны хозяйственного назначения национального парка и включены в план рекреационной деятельности национального парка;</text:p>
      <text:p text:style-name="Нормальный"><text:bookmark-start text:name="anchor3863"/><text:bookmark-end text:name="anchor3863"/>в) предельное количество этажей и (или) предельная высота указанных объектов в результате реконструкции не должны превышать количество этажей и (или) предельную высоту объектов капитального строительства, которые удостоверены выданным до 1 сентября 2023 года разрешением на ввод объектов в эксплуатацию;</text:p>
      <text:p text:style-name="Нормальный"><text:bookmark-start text:name="anchor3864"/><text:bookmark-end text:name="anchor3864"/>г) сохраняются ранее установленные основной и вспомогательный виды разрешенного использования земельных участков, на которых расположены указанные объекты;</text:p>
      <text:p text:style-name="Нормальный"><text:bookmark-start text:name="anchor3865"/><text:bookmark-end text:name="anchor3865"/>д) максимальный процент застройки в границах земельных участков, на которых расположены указанные объекты, соответствует максимальному проценту застройки, установленному градостроительными планами земельных участков, действующими на дату выдачи разрешения на строительство (при наличии градостроительных планов);</text:p>
      <text:p text:style-name="Нормальный"><text:bookmark-start text:name="anchor3866"/><text:bookmark-end text:name="anchor3866"/>е) минимальные<text:s/>отступы от границ земельных участков, на которых расположены указанные объекты, соответствуют минимальным отступам от границ земельных участков, установленным градостроительными планами земельных участков, действующими на дату выдачи разрешения на строительство (при наличии градостроительных планов).</text:p>
      <text:p text:style-name="P257">Информация об изменениях:</text:p>
      <text:p text:style-name="Информацияоверсии"><text:bookmark-start text:name="anchor387"/><text:bookmark-end text:name="anchor387"/>Статья 38 дополнена пунктом 7 с 9 января 2026 г. -<text:s/><text:a xlink:href="http://ivo.garant.ru/document/redirect/413377206/2" office:target-frame-name="_top" xlink:show="replace">Федеральный закон</text:a><text:s/>от 29 декабря 2025 г. № 558-ФЗ</text:p>
      <text:p text:style-name="Нормальный">7. Положения об<text:s/>особо охраняемой природной территории национального парка в части, устанавливающей виды разрешенного использования земельных участков и предельные параметры разрешенного строительства, реконструкции в отношении объектов капитального строительства, применяются к объектам капитального строительства, указанным в<text:s/><text:a xlink:href="#anchor386" office:target-frame-name="_top" xlink:show="replace">пункте 6</text:a><text:s/>настоящей статьи, с учетом условий, установленных пунктом 6 настоящей статьи.</text:p>
      <text:p text:style-name="P258">ГАРАНТ:</text:p>
      <text:p text:style-name="Комментарий">См. комментарии к статье 38 настоящего Федерального закона</text:p>
      <text:p text:style-name="Комментарий"/>
      <table:table table:style-name="Table259">
        <table:table-columns>
          <table:table-column table:style-name="TableColumn260"/>
          <table:table-column table:style-name="TableColumn261"/>
        </table:table-columns>
        <table:table-row table:style-name="TableRow262">
          <table:table-cell table:style-name="TableCell263">
            <text:p text:style-name="Прижатыйвлево">Президент Российской Федерации</text:p>
          </table:table-cell>
          <table:table-cell table:style-name="TableCell264">
            <text:p text:style-name="P265">Б.Ельцин</text:p>
          </table:table-cell>
        </table:table-row>
      </table:table>
      <text:p text:style-name="Нормальный"/>
      <text:p text:style-name="Прижатыйвлево">Москва, Кремль</text:p>
      <text:p text:style-name="Прижатыйвлево">14 марта 1995 г.</text:p>
      <text:p text:style-name="Прижатыйвлево">N 33-ФЗ</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Федеральный закон от 14 марта 1995 г. N 33-ФЗ "Об особо охраняемых природных территориях" (с изме...</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1</text:page-number></text:span><text:span text:style-name="T15">/</text:span><text:span text:style-name="T16"><text:page-count style:num-format="1">45</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Анна</dc:creator>
    <meta:creation-date>2026-08-11T08:49:00Z</meta:creation-date>
    <dc:date>2026-08-11T08:49:00Z</dc:date>
    <meta:template xlink:href="Normal" xlink:type="simple"/>
    <meta:editing-cycles>2</meta:editing-cycles>
    <meta:editing-duration>PT0S</meta:editing-duration>
    <meta:user-defined meta:name="Company">НПП "Гарант-Сервис"</meta:user-defined>
    <meta:document-statistic meta:page-count="45" meta:paragraph-count="337" meta:word-count="25235" meta:character-count="168744" meta:row-count="1198" meta:non-whitespace-character-count="143846"/>
  </office:meta>
</office:document-meta>
</file>